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romplaan 2, 1217 BJ Hilversum, Tromplaan 32, 1217 BJ Hilversum, Verzoeklocatie 2026080700194 (vervangen schuifpuien Tromplaan 2-32 Hilversum); 1995385; 07-08-2026; Status: Aanvraag ontvangen, gemee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Tromplaan 2, 1217 BJ Hilversum, Tromplaan 32, 1217 BJ Hilversum, Verzoeklocatie 2026080700194 (vervangen schuifpuien Tromplaan 2-32 Hilversum); 1995385; 07-08-2026; Status: Aanvraag ontvangen, gemeente Hilversum</text:p>
            <text:p text:style-name="common-al">
            
          </text:p>
            <text:p text:style-name="common-al">Datum indiening aanvraag: 0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150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0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0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5385</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Tromplaan 2, 1217 BJ Hilversum, Tromplaan 32, 1217 BJ Hilversum, Verzoeklocatie 2026080700194 (vervangen schuifpuien Tromplaan 2-32 Hilversum); 1995385; 07-08-2026; Status: Aanvraag ontvangen, gemeent</meta:user-defined>
    <meta:user-defined meta:name="DCTERMS.W3CDTF/DCTERMS.available">2026-08-11</meta:user-defined>
    <meta:user-defined meta:name="DCTERMS.W3CDTF/OVERHEIDop.jaargang">2026</meta:user-defined>
    <meta:user-defined meta:name="OVERHEIDop.publicationIssue">381507</meta:user-defined>
    <meta:user-defined meta:name="OVERHEIDop.GmbID/DC.identifier">gmb-2026-381507</meta:user-defined>
    <meta:user-defined meta:name="OVERHEIDop.versieInformatie"/>
  </office:meta>
</office:document-meta>
</file>