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bouwen van een woning en realiseren van een inrit, , Koriandersingel – HAM 00 H 893 – kavel R8 Vroomshoop, Koriandersing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336</text:p>
            <text:p text:style-name="common-al">
            <text:span text:style-name="nadrukvet">Uiterlijke besluitdatum:</text:span> 21-09-2026</text:p>
            <text:p text:style-name="common-al">
            <text:span text:style-name="nadrukvet">Locatie:</text:span> , Koriandersingel – HAM 00 H 893 – kavel R8 Vroomshoop, </text:p>
            <text:p text:style-name="common-al">
            <text:span text:style-name="nadrukvet">Projectomschrijving:</text:span> bouwen van een woning en realiseren van een inrit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14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336</meta:user-defined>
    <meta:user-defined meta:name="DCTERMS.abstract">bouwen van een woning en realiseren van een inrit</meta:user-defined>
    <dc:language>nl</dc:language>
    <meta:user-defined meta:name="OVERHEIDop.locatietype/OVERHEIDop.gebiedsmarkering">Vlak</meta:user-defined>
    <meta:user-defined meta:name="DC.title">Verlenging beslistermijn omgevingsvergunning, bouwen van een woning en realiseren van een inrit, , Koriandersingel – HAM 00 H 893 – kavel R8 Vroomshoop, Koriandersing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1494</meta:user-defined>
    <meta:user-defined meta:name="OVERHEIDop.GmbID/DC.identifier">gmb-2026-381494</meta:user-defined>
    <meta:user-defined meta:name="OVERHEIDop.versieInformatie"/>
  </office:meta>
</office:document-meta>
</file>