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sweg 2, 1222 GC Hilversum, Buisweg 36, 1222 GC Hilversum (na isoleren daken en gevels Buisweg 2-36, vervangen/wijzigen kozijnen); 1995380; 0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Buisweg 2, 1222 GC Hilversum, Buisweg 36, 1222 GC Hilversum (na isoleren daken en gevels Buisweg 2-36, vervangen/wijzigen kozijnen); 1995380; 07-08-2026; Status: Aanvraag ontvangen, gemeente Hilversum</text:p>
            <text:p text:style-name="common-al">
            
          </text:p>
            <text:p text:style-name="common-al">Datum indiening aanvraag: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149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9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9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5380</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Punt</meta:user-defined>
    <meta:user-defined meta:name="DC.title">Buisweg 2, 1222 GC Hilversum, Buisweg 36, 1222 GC Hilversum (na isoleren daken en gevels Buisweg 2-36, vervangen/wijzigen kozijnen); 1995380; 07-08-2026; Status: Aanvraag ontvangen, gemeente Hilversum</meta:user-defined>
    <meta:user-defined meta:name="DCTERMS.W3CDTF/DCTERMS.available">2026-08-11</meta:user-defined>
    <meta:user-defined meta:name="DCTERMS.W3CDTF/OVERHEIDop.jaargang">2026</meta:user-defined>
    <meta:user-defined meta:name="OVERHEIDop.publicationIssue">381493</meta:user-defined>
    <meta:user-defined meta:name="OVERHEIDop.GmbID/DC.identifier">gmb-2026-381493</meta:user-defined>
    <meta:user-defined meta:name="OVERHEIDop.versieInformatie"/>
  </office:meta>
</office:document-meta>
</file>