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Kromwijkdreef t.h.v. nr. 6 1104K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bedrijfsverzamelgebouw</text:p>
            <text:p text:style-name="common-al">Besluit: buiten behandeling gesteld</text:p>
            <text:p text:style-name="common-al">Besluit verzonden op: 06-08-2026</text:p>
            <text:p text:style-name="common-al">Zaakadres: Kromwijkdreef t.h.v. nr. 6 1104KM Amsterdam</text:p>
            <text:p text:style-name="common-al">Zaaknummer: Z2026-008688</text:p>
            <text:p text:style-name="common-al">DSO-nummer: 202602250026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08688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49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9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9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08688</meta:user-defined>
    <meta:user-defined meta:name="DCTERMS.abstract">realiseren van een bedrijfsverzamel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mgevingsvergunning reguliere procedure buiten behandeling gesteld Kromwijkdreef t.h.v. nr. 6 1104KM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90</meta:user-defined>
    <meta:user-defined meta:name="OVERHEIDop.GmbID/DC.identifier">gmb-2026-381490</meta:user-defined>
    <meta:user-defined meta:name="OVERHEIDop.versieInformatie"/>
  </office:meta>
</office:document-meta>
</file>