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versterken van de fundering van elevator 1 en het wegnemen van kraanbaan 1 langs de Maashaven zuidzijde, kadastraal perceel CLS00-D-7975-G0 (naast Maashaven Z.z. 5) 3081AE Rotterdam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het op <text:span text:style-name="nadrukvet">07-08-2026</text:span> (op dezelfde dag verzonden) een omgevingsvergunning, met kenmerk <text:span text:style-name="nadrukvet">Z2026-001660/2026020601663</text:span>, heeft verleend voor de Bouwactiviteit (omgevingsplan), Bouwactiviteit (technisch), Sloopactiviteit o.g.v. omgevingsplan. <text:span text:style-name="nadrukcur">(Grondslag: Omgevingswet, artikel 5.1)</text:span></text:p>
            <text:p text:style-name="common-al">De aanvraag betreft het versterken van de fundering van elevator 1 en het wegnemen van kraanbaan 1 langs de Maashaven zuidzijde op Kadastraal perceel CLS00-D-7975-G0 (naast Maashaven Z.z. 5) 3081AE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148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8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8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1660</meta:user-defined>
    <meta:user-defined meta:name="DCTERMS.abstract">het versterken van de fundering van elevator 1 en het wegnemen van  kraanbaan 1 langs de Maashaven zuidzijde</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versterken van de fundering van elevator 1 en het wegnemen van kraanbaan 1 langs de Maashaven zuidzijde, kadastraal perceel CLS00-D-7975-G0 (naast Maashaven Z.z. 5) 3081AE Rotterdam</meta:user-defined>
    <meta:user-defined meta:name="DCTERMS.W3CDTF/DCTERMS.available">2026-08-11</meta:user-defined>
    <meta:user-defined meta:name="DCTERMS.W3CDTF/OVERHEIDop.jaargang">2026</meta:user-defined>
    <meta:user-defined meta:name="OVERHEIDop.publicationIssue">381482</meta:user-defined>
    <meta:user-defined meta:name="OVERHEIDop.GmbID/DC.identifier">gmb-2026-381482</meta:user-defined>
    <meta:user-defined meta:name="OVERHEIDop.versieInformatie"/>
  </office:meta>
</office:document-meta>
</file>