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erleend op grond van de Algemene Plaatselijke Verordening Westland 2019, Strandweg 21 te Ter Heijde</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hij de volgende evenementenvergunning heeft verleend op 7 augustus 2026.</text:p>
            <text:p text:style-name="common-al">
            <text:span text:style-name="nadrukvet">Dossiernummer: </text:span>Z2026-00006432</text:p>
            <text:p text:style-name="common-al">
            <text:span text:style-name="nadrukvet">Omschrijving: </text:span>Walk into the Light (07-09-2026)</text:p>
            <text:p text:style-name="common-al">
            <text:span text:style-name="nadrukvet">Locatie:</text:span> Strandweg vanaf 21 (start- en eindpunt reddingsbrigade bij de parkeerplaats) naar Strandweg Monster, Noordzeestrand Monster, Molenslag Monster, via het fietspad naar Karel Doormanweg - Heijdseweg, Trompstraat en Strandweg te Ter Heijde</text:p>
            <text:p text:style-name="common-al">
            <text:span text:style-name="nadrukvet">Inzien besluit</text:span>
          </text:p>
            <text:p text:style-name="common-al">Wilt u een bekendmaking inzien op het gemeentekantoor? Dan kan dat elektronisch (op een scherm) door een afspraak te maken met een consulent. U belt hiervoor naar 14 0174.</text:p>
            <text:p text:style-name="common-al">
            <text:span text:style-name="nadrukvet">Bedrijven- en OmgevingsContactCentrum</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zes weken na 7 augustus 2026 bezwaar maken bij de burgemeester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148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8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8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6432</meta:user-defined>
    <meta:user-defined meta:name="DCTERMS.abstract">Strandweg vanaf 21 (start- en eindpunt reddingsbrigade bij de parkeerplaats) naar Strandweg Monster, Noordzeestrand Monster, Molenslag Monster, via het fietspad naar Karel Doormanweg - Heijdseweg, Trompstraat en Strandweg te Ter Heijde</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Punt</meta:user-defined>
    <meta:user-defined meta:name="DC.title">Evenementenvergunning verleend op grond van de Algemene Plaatselijke Verordening Westland 2019, Strandweg 21 te Ter Heijde</meta:user-defined>
    <meta:user-defined meta:name="DCTERMS.W3CDTF/DCTERMS.available">2026-08-11</meta:user-defined>
    <meta:user-defined meta:name="DCTERMS.W3CDTF/OVERHEIDop.jaargang">2026</meta:user-defined>
    <meta:user-defined meta:name="OVERHEIDop.publicationIssue">381480</meta:user-defined>
    <meta:user-defined meta:name="OVERHEIDop.GmbID/DC.identifier">gmb-2026-381480</meta:user-defined>
    <meta:user-defined meta:name="OVERHEIDop.versieInformatie"/>
  </office:meta>
</office:document-meta>
</file>