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creëren van kleinschalige horeca in een bestaand gebouw, Stationsweg 23 in Kruiningen</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creëren van kleinschalige horeca in een bestaand gebouw op het adres Stationsweg 23 in Kruiningen. He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18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814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692</meta:user-defined>
    <meta:user-defined meta:name="DCTERMS.abstract">Voor: het creëren van kleinschalige horeca in een bestaand gebouw. Locatie: Stationsweg 23 in Kruiningen. Verzenddatum: 7 augustus 2026.</meta:user-defined>
    <dc:language>nl</dc:language>
    <meta:user-defined meta:name="OVERHEIDop.locatietype/OVERHEIDop.gebiedsmarkering">Vlak</meta:user-defined>
    <meta:user-defined meta:name="DC.title">Verleende omgevingsvergunning voor het creëren van kleinschalige horeca in een bestaand gebouw, Stationsweg 23 in Kruiningen</meta:user-defined>
    <meta:user-defined meta:name="DCTERMS.W3CDTF/DCTERMS.available">2026-08-11</meta:user-defined>
    <meta:user-defined meta:name="DCTERMS.W3CDTF/OVERHEIDop.jaargang">2026</meta:user-defined>
    <meta:user-defined meta:name="OVERHEIDop.publicationIssue">381474</meta:user-defined>
    <meta:user-defined meta:name="OVERHEIDop.GmbID/DC.identifier">gmb-2026-381474</meta:user-defined>
    <meta:user-defined meta:name="OVERHEIDop.versieInformatie"/>
  </office:meta>
</office:document-meta>
</file>