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, Augustinusstraat en Molenstraat, Geleen (GLN00 D 5050, 5080, 4500, GLN00 E 1853, 1888 en GLN00 A 11760, 912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rinrichten Augustinusstraat/Molenstraat en aanleg rotonde</text:p>
            <text:p text:style-name="common-al">
            <text:span text:style-name="nadrukvet">Locatie: </text:span>Augustinusstraat en Molenstraat, Geleen (GLN00 D 5050, 5080, 4500, GLN00 E 1853, 1888 en GLN00 A 11760, 9124).</text:p>
            <text:p text:style-name="common-al">
            <text:span text:style-name="nadrukvet">Kenmerk: </text:span>2026-00001398</text:p>
            <text:p text:style-name="common-al">
            <text:span text:style-name="nadrukvet">Besluit datum: </text:span>7 augustus 2026</text:p>
            <text:p text:style-name="common-al"/>
            <text:p text:style-name="common-al">Tegen het verlengen van de beslistermijn kunt u geen zienswijze of bezwaarschrift indien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146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6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6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00001398</meta:user-defined>
    <meta:user-defined meta:name="DCTERMS.abstract">Betreft: Beschikking verlenging beslistermijn op locatie Augustinusstraat en Molenstraat, Geleen (GLN00 D 5050, 5080, 4500, GLN00 E 1853, 1888 en GLN00 A 11760, 9124)</meta:user-defined>
    <dc:language>nl</dc:language>
    <meta:user-defined meta:name="OVERHEIDop.locatietype/OVERHEIDop.gebiedsmarkering">Vlak</meta:user-defined>
    <meta:user-defined meta:name="DC.title">Kennisgeving termijnverlenging omgevingsvergunning, Augustinusstraat en Molenstraat, Geleen (GLN00 D 5050, 5080, 4500, GLN00 E 1853, 1888 en GLN00 A 11760, 9124)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68</meta:user-defined>
    <meta:user-defined meta:name="OVERHEIDop.GmbID/DC.identifier">gmb-2026-381468</meta:user-defined>
    <meta:user-defined meta:name="OVERHEIDop.versieInformatie"/>
  </office:meta>
</office:document-meta>
</file>