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Kerklaan 38 De Kwakel, 1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toepassen grond en baggerspecie</text:p>
            <text:p text:style-name="common-al">Aanvrager: AW Infrabouw B.V.</text:p>
            <text:p text:style-name="common-al">Zaaknummer: OD2026-0050317</text:p>
            <text:p text:style-name="common-al">DSO nummer: 2026011500273</text:p>
            <text:p text:style-name="common-al">Ontvangstdatum melding: 15-01-2026</text:p>
            <text:p text:style-name="common-al">Namens: Gemeente Uithoorn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8146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Uithoor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317</meta:user-defined>
    <meta:user-defined meta:name="DCTERMS.abstract">IB23023 Kwakel Uithoorn Toepassen</meta:user-defined>
    <dc:language>nl</dc:language>
    <meta:user-defined meta:name="OVERHEIDop.locatietype/OVERHEIDop.gebiedsmarkering">Vlak</meta:user-defined>
    <meta:user-defined meta:name="DC.title">Melding toepassen grond en baggerspecie - Nabij Kerklaan 38 De Kwakel, 1 meter richting zuidoos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60</meta:user-defined>
    <meta:user-defined meta:name="OVERHEIDop.GmbID/DC.identifier">gmb-2026-381460</meta:user-defined>
    <meta:user-defined meta:name="OVERHEIDop.versieInformatie"/>
  </office:meta>
</office:document-meta>
</file>