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legaliseren van woningsplitsing in 3 zelfstandige wooneenheden, van Beethovenlaan 123 5654EB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714 </text:p>
            <text:p text:style-name="common-al"> Omschrijving: legaliseren van woningsplitsing in 3 zelfstandige wooneenhed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van Beethovenlaan 123 5654EB Eindhoven</text:p>
              </text:list-item>
            </text:list>
            <text:p text:style-name="common-al"> Datum ontvangst: 07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145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5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5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714</meta:user-defined>
    <meta:user-defined meta:name="DCTERMS.abstract">legaliseren van woningsplitsing in 3 zelfstandige wooneenheden</meta:user-defined>
    <dc:language>nl</dc:language>
    <meta:user-defined meta:name="OVERHEIDop.locatietype/OVERHEIDop.gebiedsmarkering">Punt</meta:user-defined>
    <meta:user-defined meta:name="DC.title">Ingediende aanvraag omgevingsvergunning: legaliseren van woningsplitsing in 3 zelfstandige wooneenheden, van Beethovenlaan 123 5654EB Eindhov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56</meta:user-defined>
    <meta:user-defined meta:name="OVERHEIDop.GmbID/DC.identifier">gmb-2026-381456</meta:user-defined>
    <meta:user-defined meta:name="OVERHEIDop.versieInformatie"/>
  </office:meta>
</office:document-meta>
</file>