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uboisdomein 5A, 6229GT Maastricht. Kennisgeving nieuwe aanvraag evenementenvergunning, Mega Vlooienmarkt 13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5829</text:span>
          </text:p>
            <text:p text:style-name="common-al">
            <text:span text:style-name="nadrukvet">Locatie evenement: Duboisdomein 5A, 6229GT Maastricht </text:span>
          </text:p>
            <text:p text:style-name="common-al">
            <text:span text:style-name="nadrukvet">Naam evenement: Mega Vlooienmarkt 13 september 2026</text:span>
          </text:p>
            <text:p text:style-name="common-al">
            <text:span text:style-name="nadrukvet">Datum evenement: 13 september 2026</text:span>
          </text:p>
            <text:p text:style-name="common-al">
            <text:span text:style-name="nadrukvet">Datum ontvangst aanvraag: </text:span>
            <text:span text:style-name="nadrukvet">14 juli 2026</text:span>
          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144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5829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Duboisdomein 5A, 6229GT Maastricht. Kennisgeving nieuwe aanvraag evenementenvergunning, Mega Vlooienmarkt 13 september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46</meta:user-defined>
    <meta:user-defined meta:name="OVERHEIDop.GmbID/DC.identifier">gmb-2026-381446</meta:user-defined>
    <meta:user-defined meta:name="OVERHEIDop.versieInformatie"/>
  </office:meta>
</office:document-meta>
</file>