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horecavergunning voor het horecabedrijf Gastrobar Blitz aan Prior van Milstraat 35 te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aashorst heeft op 3 augustus 2026, op grond van artikel 2:28, lid 1 van de Algemene plaatselijke verordening Maashorst en artikel 3 van de Alcoholwet een horecavergunning verleend voor het horecabedrijf Gastrobar Blitz, gevestigd aan de Prior van Milstraat 35, 5402GG Uden. </text:p>
            <text:p text:style-name="common-al">De horecavergunning is op 3 augustus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14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horecavergunning voor het horecabedrijf Gastrobar Blitz aan Prior van Milstraat 35 te U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444</meta:user-defined>
    <meta:user-defined meta:name="OVERHEIDop.GmbID/DC.identifier">gmb-2026-381444</meta:user-defined>
    <meta:user-defined meta:name="OVERHEIDop.versieInformatie"/>
  </office:meta>
</office:document-meta>
</file>