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bouwen van een woning, Tulshoek - HAM00 D 2441 en HAM00 M 1702 (was 1681) - kavel 71 Den Ham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TR-Z2026-001330</text:p>
            <text:p text:style-name="common-al">
            <text:span text:style-name="nadrukvet">Uiterlijke besluitdatum:</text:span> 20-09-2026</text:p>
            <text:p text:style-name="common-al">
            <text:span text:style-name="nadrukvet">Locatie:</text:span> Ganzenmars 9a 7683SB Den Ham, Tulshoek - HAM00 D 2441 en HAM00 M 1702 (was 1681) - kavel 71 Den Ham, Tulshoek - HAM00 D 2441 en HAM00 M 1702 (was 1681) - kavel 71 Den Ham</text:p>
            <text:p text:style-name="common-al">
            <text:span text:style-name="nadrukvet">Projectomschrijving:</text:span> bouwen van een woning</text:p>
            <text:p text:style-name="last-al">Bezwaar maken? Tegen een besluit tot verlengen beslistermijn kunt u geen bezwaar- en/of beroep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8143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3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wenter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TR-Z2026-001330</meta:user-defined>
    <meta:user-defined meta:name="DCTERMS.abstract">bouwen van een woning</meta:user-defined>
    <dc:language>nl</dc:language>
    <meta:user-defined meta:name="OVERHEIDop.locatietype/OVERHEIDop.gebiedsmarkering">Vlak</meta:user-defined>
    <meta:user-defined meta:name="DC.title">Verlenging beslistermijn omgevingsvergunning, bouwen van een woning, Tulshoek - HAM00 D 2441 en HAM00 M 1702 (was 1681) - kavel 71 Den Ham,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437</meta:user-defined>
    <meta:user-defined meta:name="OVERHEIDop.GmbID/DC.identifier">gmb-2026-381437</meta:user-defined>
    <meta:user-defined meta:name="OVERHEIDop.versieInformatie"/>
  </office:meta>
</office:document-meta>
</file>