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bouwen van het pand aan Aalbosweg 41, 8171MA Vaassen (143869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verbouwen van het pand aan Aalbosweg 41, 8171MA Vaassen. </text:p>
            <text:p text:style-name="common-al">Datum aanvraag: 06-08-2026</text:p>
            <text:p text:style-name="common-al">Zaaknummer: 1438692</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8143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3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3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38772</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verbouwen van het pand aan Aalbosweg 41, 8171MA Vaassen (1438692)</meta:user-defined>
    <meta:user-defined meta:name="DCTERMS.W3CDTF/DCTERMS.available">2026-08-11</meta:user-defined>
    <meta:user-defined meta:name="DCTERMS.W3CDTF/OVERHEIDop.jaargang">2026</meta:user-defined>
    <meta:user-defined meta:name="OVERHEIDop.publicationIssue">381434</meta:user-defined>
    <meta:user-defined meta:name="OVERHEIDop.GmbID/DC.identifier">gmb-2026-381434</meta:user-defined>
    <meta:user-defined meta:name="OVERHEIDop.versieInformatie"/>
  </office:meta>
</office:document-meta>
</file>