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bouwkeet, mobiel toilet en container van 6-8 t/m 14-12, op 2 parkeerplaatsen t.h.v. Berliozstraat 3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op 2 parkeerplaatsen t.h.v. Berliozstraat 30<text:span text:style-name="nadrukvet">; </text:span>het plaatsen van een bouwkeet, mobiel toilet en container van 6-8 t/m 14-12</text:p>
            <text:p text:style-name="common-al">
            
          </text:p>
            <text:p text:style-name="common-al">Verzenddatum:  07-08-2026 </text:p>
            <text:p text:style-name="common-al">Zaaknummer: 00001395805</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143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3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3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5805</meta:user-defined>
    <dc:language>nl</dc:language>
    <meta:user-defined meta:name="OVERHEIDop.locatietype/OVERHEIDop.gebiedsmarkering">Vlak</meta:user-defined>
    <meta:user-defined meta:name="DC.title">Omgevingsvergunning regulier Verleend: het plaatsen van een bouwkeet, mobiel toilet en container van 6-8 t/m 14-12, op 2 parkeerplaatsen t.h.v. Berliozstraat 30</meta:user-defined>
    <meta:user-defined meta:name="DCTERMS.W3CDTF/DCTERMS.available">2026-08-11</meta:user-defined>
    <meta:user-defined meta:name="DCTERMS.W3CDTF/OVERHEIDop.jaargang">2026</meta:user-defined>
    <meta:user-defined meta:name="OVERHEIDop.publicationIssue">381432</meta:user-defined>
    <meta:user-defined meta:name="OVERHEIDop.GmbID/DC.identifier">gmb-2026-381432</meta:user-defined>
    <meta:user-defined meta:name="OVERHEIDop.versieInformatie"/>
  </office:meta>
</office:document-meta>
</file>