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uitbreiden van de schuur op het perceel Grevensweg 12, 8085PZ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5 augustus 2026 een omgevingsvergunning verleend voor het uitbreiden van de schuur op het perceel Grevensweg 12, 8085PZ Doornspijk. De vergunning staat geregistreerd onder zaaknummer Z2026-00000690.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14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90</meta:user-defined>
    <meta:user-defined meta:name="DCTERMS.abstract">Betreft: Beschikking op aanvraag op locatie Grevensweg 12, 8085PZ Doornspij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uitbreiden van de schuur op het perceel Grevensweg 12, 8085PZ Doornspijk</meta:user-defined>
    <meta:user-defined meta:name="DCTERMS.W3CDTF/DCTERMS.available">2026-08-11</meta:user-defined>
    <meta:user-defined meta:name="DCTERMS.W3CDTF/OVERHEIDop.jaargang">2026</meta:user-defined>
    <meta:user-defined meta:name="OVERHEIDop.publicationIssue">381431</meta:user-defined>
    <meta:user-defined meta:name="OVERHEIDop.GmbID/DC.identifier">gmb-2026-381431</meta:user-defined>
    <meta:user-defined meta:name="OVERHEIDop.versieInformatie"/>
  </office:meta>
</office:document-meta>
</file>