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adastrale locatie RTD14-BC-5430 (nabij Aelbert van Spanjekade 1, 3059ZA)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8-07-2026</text:span> een aanvraag voor een omgevingsvergunning, met kenmerk <text:span text:style-name="nadrukvet">Z2026-009373</text:span>/<text:span text:style-name="nadrukvet">2026070800069</text:span>, heeft ontvangen voor de Bouwactiviteit (omgevingsplan). <text:span text:style-name="nadrukcur">(Grondslag: Omgevingswet, artikel 5.1)</text:span></text:p>
            <text:p text:style-name="common-al">De aanvraag betreft het realiseren van een uitbouw t.b.v. mantelzorgwoning op kadastrale locatie RTD14-BC-5430 (kavel 255, nabij Aelbert van Spanjekade 1 3059ZA)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142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2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373</meta:user-defined>
    <meta:user-defined meta:name="DCTERMS.abstract">het realiseren van een uitbouw t.b.v. mantelzorg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Kadastrale locatie RTD14-BC-5430 (nabij Aelbert van Spanjekade 1, 3059ZA) Rot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29</meta:user-defined>
    <meta:user-defined meta:name="OVERHEIDop.GmbID/DC.identifier">gmb-2026-381429</meta:user-defined>
    <meta:user-defined meta:name="OVERHEIDop.versieInformatie"/>
  </office:meta>
</office:document-meta>
</file>