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70100930, Meenlandweg 1 2642AN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uitbreiden van een bedrijfspand</text:p>
            <text:p text:style-name="common-al">DSO-Verzoeknummer: 2026070100930</text:p>
            <text:p text:style-name="common-al">Locatie: Meenlandweg 1 2642AN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07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70100930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14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80505</meta:user-defined>
    <meta:user-defined meta:name="DCTERMS.abstract">het uitbreiden van een bedrijfs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: 2026070100930, Meenlandweg 1 2642AN Pijnack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22</meta:user-defined>
    <meta:user-defined meta:name="OVERHEIDop.GmbID/DC.identifier">gmb-2026-381422</meta:user-defined>
    <meta:user-defined meta:name="OVERHEIDop.versieInformatie"/>
  </office:meta>
</office:document-meta>
</file>