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Aelbrechtskade 21B-01 3022HL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826</text:span>/<text:span text:style-name="nadrukvet">2026062601508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balkon en het bouwkundig splitsen van twee woningen naar 3 woningen op de locatie Aelbrechtskade 21B-01 3022HL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1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26</meta:user-defined>
    <meta:user-defined meta:name="DCTERMS.abstract">het realiseren van een balkon en het bouwkundig splitsen van twee woningen naar 3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Aelbrechtskade 21B-01 3022HL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19</meta:user-defined>
    <meta:user-defined meta:name="OVERHEIDop.GmbID/DC.identifier">gmb-2026-381419</meta:user-defined>
    <meta:user-defined meta:name="OVERHEIDop.versieInformatie"/>
  </office:meta>
</office:document-meta>
</file>