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milieubelastende activiteit(en), Willem van Outhoornstraat 91C te Den Haa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derwerp</text:span>
          </text:p>
            <text:p text:style-name="common-al">Omgevingsdienst Haaglanden geeft namens burgemeester en wethouders van Den Haag kennis van de ontvangst op 31 juli 2026 van een melding zoals bedoeld in hoofdstuk 4 van het Besluit activiteiten leefomgeving (Bal). De melding betreft het toepassen van 210 m³ grond als afdeklaag t.b.v. de herinrichting van de locatie (toekomstig kabel- en leidingentracé en groenstrook). De locatie betreft <text:span text:style-name="nadrukvet">Willem van Outhoornstraat 91 C, 2593 ZW te Den Haag</text:span>.</text:p>
            <text:p text:style-name="common-al">De melding is gedaan voor de volgende milieubelastende activiteit(en): toepassen van grond of baggerspecie op of in de landbodem. De melding is geregistreerd met het zaaknummer <text:span text:style-name="nadrukvet">01179091</text:span>.</text:p>
            <text:p text:style-name="common-al">
            <text:span text:style-name="nadrukvet">Inlichtingen</text:span>
          </text:p>
            <text:p text:style-name="last-al">Voor nadere inlichtingen kunt u zich wenden tot de afdeling Toetsing &amp; Vergunningverlening Milieu, e-mailadres: <text:a xlink:href="mailto:vergunningen@odh.nl" xlink:type="simple">vergunningen@odh.nl</text:a>. De melding ligt niet ter inzage en hier is geen bezwaar of beroep tegen mogelij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81418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418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418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's-Gravenhage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DCTERMS.abstract">Het toepassen van 210 m³ grond als afdeklaag t.b.v. de herinrichting van de locatie (toekomstig kabel- en leidingentracé en groenstrook).</meta:user-defined>
    <dc:language>nl</dc:language>
    <meta:user-defined meta:name="OVERHEIDop.locatietype/OVERHEIDop.gebiedsmarkering">Adres</meta:user-defined>
    <meta:user-defined meta:name="DC.title">Kennisgeving melding milieubelastende activiteit(en), Willem van Outhoornstraat 91C te Den Haag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418</meta:user-defined>
    <meta:user-defined meta:name="OVERHEIDop.GmbID/DC.identifier">gmb-2026-381418</meta:user-defined>
    <meta:user-defined meta:name="OVERHEIDop.versieInformatie"/>
  </office:meta>
</office:document-meta>
</file>