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verstraat 4 1079VL Amsterdam tot en met Waverstraat 22 1079VL Amsterdam, Waverstraat 26 1079VM Amsterdam tot en met Waverstraat Waverstraat 44 1079VM Amsterdam, Waverstraat 52 1079VN Amsterdam en  Waverstraat 56 1079VN Amsterda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</text:p>
            <text:p text:style-name="common-al">Zaakadres: Waverstraat 4 1079VL Amsterdam tot en met Waverstraat 22 1079VL Amsterdam, Waverstraat 26 1079VM Amsterdam tot en met Waverstraat Waverstraat 44 1079VM Amsterdam, Waverstraat 52 1079VN Amsterdam en  Waverstraat 56 1079VN Amsterdam </text:p>
            <text:p text:style-name="common-al">Datum ontvangst: 12-07-2026</text:p>
            <text:p text:style-name="common-al">Zaaknummer: Z2026-030697</text:p>
            <text:p text:style-name="common-al">DSO-nummer: 20260712003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4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697</meta:user-defined>
    <meta:user-defined meta:name="DCTERMS.abstract">vervangen van de kozijnen in de voorgev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averstraat 4 1079VL Amsterdam tot en met Waverstraat 22 1079VL Amsterdam, Waverstraat 26 1079VM Amsterdam tot en met Waverstraat Waverstraat 44 1079VM Amsterdam, Waverstraat 52 1079VN Amsterdam en  Waverstraat 56 1079V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13</meta:user-defined>
    <meta:user-defined meta:name="OVERHEIDop.GmbID/DC.identifier">gmb-2026-381413</meta:user-defined>
    <meta:user-defined meta:name="OVERHEIDop.versieInformatie"/>
  </office:meta>
</office:document-meta>
</file>