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Loevesteinlaan 41, 2533 A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Bouwplaatsinrichting, Bouwplaats inrichting van 15-06-2026 t/m 20-08-2027, ter hoogte van locatie Loevesteinlaan 41 op de locatie Loevesteinlaan 41, 2533 AG 's-Gravenhage </text:p>
            <text:p text:style-name="common-al">
            
          </text:p>
            <text:p text:style-name="common-al">Ons kenmerk: VTH2026-48629</text:p>
            <text:p text:style-name="common-al">
            
          </text:p>
            <text:p text:style-name="common-al">Categorie: Grondgebruik: Containers, steigers, bouwplaatsinrichting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Escamp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oevesteinlaan 41, 2533 AG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 11</text:span>
            </text:span>-08-2026</text:p>
            <text:p text:style-name="common-al">
            
          </text:p>
            <text:p text:style-name="common-al">
            
          </text:p>
            <text:p text:style-name="common-al">Geachte [geanonimiseerd]</text:p>
            <text:p text:style-name="common-al">
            
          </text:p>
            <text:p text:style-name="common-al">Op 20 februari 2026 hebben wij uw aanvraag ontvangen. U wilt het realiseren van een bouwplaats inrichting van 5-8-2026 t/m 20-8-2027, ter hoogte van Loevesteinlaan 41.</text:p>
            <text:p text:style-name="common-al">
            
          </text:p>
            <text:p text:style-name="common-al">Ons besluit: u krijgt een vergunning </text:p>
            <text:p text:style-name="common-al">De adviserende partijen hebben geen bezwaar tegen uw aanvraag. Wij zien ook geen reden om de vergunning te weigeren. Daarom beoordelen wij uw aanvraag positief. We geven u een vergunning voor de bouwplaats inrichting van 15-06-2026 t/m 20-08-2027, ter hoogte van Loevesteinlaan 41.</text:p>
            <text:p text:style-name="common-al">
            
          </text:p>
            <text:p text:style-name="common-al">De vergunning bestaat uit het volgende: </text:p>
            <text:p text:style-name="common-al">•	Object(en): bouwhekken, opslaglocatie en containers</text:p>
            <text:p text:style-name="common-al">•	Locatie: ter hoogte van Loevesteinlaan 41.  </text:p>
            <text:p text:style-name="common-al">•	Totale oppervlakte 480 m2.</text:p>
            <text:p text:style-name="common-al">•	Geldig van: 5-8-2026 tot en met 20-8-2027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de objecten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.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2 maart 2026 voor advies voorgelegd aan onderstaande partijen.</text:p>
            <text:p text:style-name="common-al">
            
          </text:p>
            <text:p text:style-name="common-al">Advies wegbeheerder van het stadsdeel Escamp</text:p>
            <text:p text:style-name="common-al">In het advies van 2 maart 2026 adviseert de wegbeheerder akkoord onder voorwaarden vanuit het oogpunt van hinder voor de omgeving en/of een inbreuk op het doelmatig onderhoud en beheer van de weg.</text:p>
            <text:p text:style-name="common-al">
            
          </text:p>
            <text:p text:style-name="common-al">Advies groenbeheerder van het stadsdeel Escamp</text:p>
            <text:p text:style-name="common-al">In het advies van 16-3-2026 adviseert de groenbeheerder akkoord onder voorwaarden vanuit het oogpunt van het groenbelang.</text:p>
            <text:p text:style-name="common-al">
            
          </text:p>
            <text:p text:style-name="common-al">Advies ACOR</text:p>
            <text:p text:style-name="common-al">In het advies van 19-8-2026 adviseert de ACOR akkoord onder de voorwaarden van de weg- en groenbeheerder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Zorg voor goede informatie voor directe bewoners. Is de overlast - voor bewoners - door het gebruik van de opslagplaats/locatie te hoog? Dan moet de locatie misschien kleiner gemaakt of verplaatst worden.</text:p>
            <text:p text:style-name="common-al">•	Kapvergunning is afgegeven onder dossiernummer; vth2014-00822. Alleen op basis van deze vergunning mogen de bomen verwijderd binnen de gestelde termijn van de apv.</text:p>
            <text:p text:style-name="common-al">•	Bestaande bomen moeten worden beschermd en afgezet worden met bouwhekken rondom einde kroonprojectie, dit is ongeveer 1,5m uit de stam.</text:p>
            <text:p text:style-name="common-al">•	Schade zal worden verhaald.</text:p>
            <text:p text:style-name="common-al">•	Voorkomen graafschade. Zorg dat de afstand tussen de stam en de werkzaamheden minimaal 5 keer de stamdoorsnede is.</text:p>
            <text:p text:style-name="common-al">•	Geen zwaar materiaal opslaan direct onder de boomkroon en geen afvalwater lozen onder bomen.</text:p>
            <text:p text:style-name="common-al">•	Voorkomen schade aan de boomkroon. Als schade niet te voorkomen is, laat dan een vakbekwame boomverzorger de boom preventief snoeien.</text:p>
            <text:p text:style-name="common-al">•	Voorkomen van stamschade. Plaats voor de uitvoering van werkzaamheden bouwhekken of beschermingsplanken rondom de stam.</text:p>
            <text:p text:style-name="common-al">•	Geen grond afgraven of ophogen bij bomen. Dit leidt tot wortel- of bastschade.</text:p>
            <text:p text:style-name="common-al">•	Al het groen moet teruggebracht worden in originele staat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3.	Verspreidt u reclamebiljetten of ander promotiemateriaal onder het publiek? Dan bent u verplicht om de verpakking – die terechtkomt in de openbare ruimte - direct op te (laten) ruimen (artikel 19 van de Afvalstoffenverordening 2010 (RIS174738).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griffierecht).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4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48629</meta:user-defined>
    <meta:user-defined meta:name="DCTERMS.abstract">Bouwplaatsinrichting, Bouwplaats inrichting van 15-06-2026 t/m 20-08-2027, ter hoogte van locatie Loevesteinlaan 41</meta:user-defined>
    <dc:language>nl</dc:language>
    <meta:user-defined meta:name="OVERHEIDop.locatietype/OVERHEIDop.gebiedsmarkering">Punt</meta:user-defined>
    <meta:user-defined meta:name="DC.title">APV Vergunning - Besluiten, Loevesteinlaan 41, 2533 AG 's-Gravenhage</meta:user-defined>
    <meta:user-defined meta:name="OVERHEIDop.datumEindeReactietermijn">2026-09-17</meta:user-defined>
    <meta:user-defined meta:name="OVERHEIDop.terinzageleggingBG">https://www.digitale-inzage.nl/Den%20Haag/dossier/Ggu8_5eq_EevOM5F-BpPt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06</meta:user-defined>
    <meta:user-defined meta:name="OVERHEIDop.GmbID/DC.identifier">gmb-2026-381406</meta:user-defined>
    <meta:user-defined meta:name="OVERHEIDop.versieInformatie"/>
  </office:meta>
</office:document-meta>
</file>