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03910idcf5aa51-5e96-4b23-bc5b-cdb26f117ba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5-3">
      <text:list-level-style-bullet text:bullet-char="–" text:level="1">
        <style:list-level-properties text:min-label-width="10mm"/>
      </text:list-level-style-bullet>
    </text:list-style>
    <text:list-style style:name="id1-3-2-1-3-4-5-3-1">
      <text:list-level-style-bullet text:bullet-char="–" text:level="1">
        <style:list-level-properties text:min-label-width="10mm"/>
      </text:list-level-style-bullet>
    </text:list-style>
    <text:list-style style:name="id1-3-2-1-3-4-5-3-2">
      <text:list-level-style-bullet text:bullet-char="–" text:level="1">
        <style:list-level-properties text:min-label-width="10mm"/>
      </text:list-level-style-bullet>
    </text:list-style>
    <text:list-style style:name="id1-3-2-1-3-4-5-3-3">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realiseren van een gehandicaptenparkeerplaats op kenteken ter hoogte van Ringweg te Colijnsplaat</text:p>
      <text:section text:name="regeling_id1-3-2" text:style-name="regeling">
        <text:section text:name="aanhef_id1-3-2-1" text:style-name="aanhef">
          <text:section text:name="context_id1-3-2-1-1" text:style-name="context">
            <text:p text:style-name="context.al">Nummer Z2026-00426/D2026-00006025</text:p>
            <text:p text:style-name="context_bottom"/>
          </text:section>
          <text:p text:style-name="aanhef_wie">Burgemeester en wethouders van Noord-Beveland</text:p>
          <text:section text:name="considerans_id1-3-2-1-3" text:style-name="considerans">
            <text:p text:style-name="considerans.al">gelet op artikel 18, lid 1 onder d van de Wegenverkeerswet 1994 bevoegd is tot het nemen van besluiten;</text:p>
            <text:p text:style-name="considerans.al">
            <text:span text:style-name="nadrukvet">Betreft</text:span>: Het realiseren van een gehandicaptenparkeerplaats op kenteken ter hoogte van Ringweg in Colijnsplaat.</text:p>
            <text:p text:style-name="considerans.al">
            <text:span text:style-name="nadrukvet">Overwegende dat:</text:span>
          </text:p>
            <text:list text:style-name="id1-3-2-1-3-4">
              <text:list-item text:style-override="id1-3-2-1-3-4-1">
                <text:number>–</text:number>
                <text:p text:style-name="al">de aanvrager in het bezit is van een gehandicaptenparkeerkaart;</text:p>
              </text:list-item>
              <text:list-item text:style-override="id1-3-2-1-3-4-2">
                <text:number>–</text:number>
                <text:p text:style-name="al">in onze beleidsregels, vastgesteld op 30 mei 2006 door het college van burgemeester en wethouders, een aanvrager in principe niet in aanmerking komt voor een gereserveerde gehandicaptenparkeerplaats als hij kan beschikken over een garage, oprit of carport bij de woning of als er op andere wijze kan worden voorzien in de parkeerbehoefte;</text:p>
              </text:list-item>
              <text:list-item text:style-override="id1-3-2-1-3-4-3">
                <text:number>–</text:number>
                <text:p text:style-name="al">de aanvrager niet beschikt over een garage, oprit of carport bij de woning;</text:p>
              </text:list-item>
              <text:list-item text:style-override="id1-3-2-1-3-4-4">
                <text:number>–</text:number>
                <text:p text:style-name="al">het wenselijk is om personen die zich moeilijk te voet kunnen voortbewegen het recht te geven op een gehandicaptenparkeerplaats die zo dicht mogelijk gelegen is ten opzichte van de woning;</text:p>
              </text:list-item>
              <text:list-item text:style-override="id1-3-2-1-3-4-5">
                <text:number>–</text:number>
                <text:p text:style-name="al">op grond van artikel 26, lid 1 RVV 1990 op een gehandicaptenparkeerplaats slechts mag worden geparkeerd:</text:p>
                <text:list text:style-name="id1-3-2-1-3-4-5-3">
                  <text:list-item text:style-override="id1-3-2-1-3-4-5-3-1">
                    <text:number>–</text:number>
                    <text:p text:style-name="al">een gehandicaptenvoertuig;</text:p>
                  </text:list-item>
                  <text:list-item text:style-override="id1-3-2-1-3-4-5-3-2">
                    <text:number>–</text:number>
                    <text:p text:style-name="al">een motorvoertuig op meer dan twee wielen waarin een geldige gehandicaptenparkeerkaart duidelijk zichtbaar is aangebracht;</text:p>
                  </text:list-item>
                  <text:list-item text:style-override="id1-3-2-1-3-4-5-3-3">
                    <text:number>–</text:number>
                    <text:p text:style-name="al">indien de gehandicaptenparkeerplaats is gereserveerd voor een bepaald voertuig, dat voertuig;</text:p>
                  </text:list-item>
                </text:list>
              </text:list-item>
              <text:list-item text:style-override="id1-3-2-1-3-4-6">
                <text:number>–</text:number>
                <text:p text:style-name="al">op grond van artikel 24 BABW verkeersbesluiten worden genomen na overleg met de politie. De politie hun voornemen tot het realiseren van een gehandicaptenparkeerplaats op kenteken ter hoogte van Ringweg in Colijnsplaat hebben kenbaar gemaakt, welk advies 23 juli 2026 integraal onderdeel uitmaakt van dit besluit;</text:p>
              </text:list-item>
              <text:list-item text:style-override="id1-3-2-1-3-4-7">
                <text:number>–</text:number>
                <text:p text:style-name="al">wij overleg hebben gehad met de gemeentelijke buitengewoon opsporingsambtenaar met betrekking tot het realiseren van een gehandicaptenparkeerplaats op kenteken;</text:p>
              </text:list-item>
              <text:list-item text:style-override="id1-3-2-1-3-4-8">
                <text:number>–</text:number>
                <text:p text:style-name="al">de parkeerdruk ter plaatse niet zodanig groot is dat het aanleiding geeft om de gehandicaptenparkeerplaats te weigeren;</text:p>
              </text:list-item>
              <text:list-item text:style-override="id1-3-2-1-3-4-9">
                <text:number>–</text:number>
                <text:p text:style-name="al">op grond van artikel 26 BABW het besluit gedurende 6 weken voor een ieder ter inzage wordt gelegd;</text:p>
              </text:list-item>
              <text:list-item text:style-override="id1-3-2-1-3-4-10">
                <text:number>–</text:number>
                <text:p text:style-name="al">de gehandicaptenparkeerplaats, inclusief bebording en markering, wordt ingericht conform de geldende richtlijnen CROW en BABW.</text:p>
              </text:list-item>
            </text:list>
            <text:p text:style-name="considerans.al">
            <text:span text:style-name="nadrukvet">Gelet op:</text:span>
          </text:p>
            <text:list text:style-name="id1-3-2-1-3-6">
              <text:list-item text:style-override="id1-3-2-1-3-6-1">
                <text:number>–</text:number>
                <text:p text:style-name="al">artikel 15 van de Wegenverkeerswet 1994 en artikel 12 van BABW, alsmede het Reglement verkeersregels en verkeerstekens 1990;</text:p>
              </text:list-item>
              <text:list-item text:style-override="id1-3-2-1-3-6-2">
                <text:number>–</text:number>
                <text:p text:style-name="al">artikel 2 van de Wegenverkeerswet 1994 lid 1 onder c: het in stand houden van de weg en het waarborgen van de bruikbaarheid daarvan; </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Tot het plaatsen van het bord E6 (gehandicaptenparkeerplaats) zoals genoemd in bijlage I van het Reglement verkeersregels en verkeerstekens 1990, artikel 26, lid c, waaronder een onderbord met het kentekennummer zal worden aangebracht, dit ter hoogte van Ringweg in Colijnsplaat zoals aangegeven op de bij dit besluit behorende situatietekening.</text:p>
            <text:p text:style-name="tekst_bottom"/>
          </text:section>
        </text:section>
        <text:section text:name="regeling-sluiting_id1-3-2-3" text:style-name="regeling-sluiting">
          <text:section text:name="gegeven_id1-3-2-3-1" text:style-name="gegeven">
            <text:p text:style-name="dagtekening">
            <text:span text:style-name="plaats"> Wissenkerke, </text:span>
            <text:span text:style-name="datum">5 augustus 2026 </text:span>
          </text:p>
          </text:section>
          <text:section text:name="ondertekening_id1-3-2-3-2">
            <text:p><text:span text:style-name="ondertekening_naam">
            <text:span text:style-name="voornaam">
              
            </text:span>
            <text:span text:style-name="achternaam"/>
          </text:span></text:p>
            <text:p><text:span text:style-name="functie">Burgemeester en wethouders van Noord-Beveland,</text:span></text:p>
            <text:p><text:span text:style-name="functie">namens hen,</text:span></text:p>
          </text:section>
          <text:section text:name="ondertekening_id1-3-2-3-3">
            <text:p><text:span text:style-name="functie"/></text:p>
          </text:section>
          <text:section text:name="ondertekening_id1-3-2-3-4">
            <text:p><text:span text:style-name="functie">R.P.L.M. de Bruijn,</text:span></text:p>
            <text:p><text:span text:style-name="functie">Afdelingshoofd / adjunct-secretaris</text:span></text:p>
          </text:section>
          <text:section text:name="ondertekening_id1-3-2-3-5">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t u een bezwaarschrift indienen bij burgemeester en wethouders. De termijn voor het indienen van een bezwaarschrift bedraagt zes weken. De termijn vangt aan met ingang van de dag na die waarop dit besluit is gepubliceerd. Het bezwaarschrift wordt ondertekend en bevat ten minste:</text:p>
          <text:list text:style-name="id1-3-2-4-3">
            <text:list-item text:style-override="id1-3-2-4-3-1">
              <text:number>a.</text:number>
              <text:p text:style-name="al">de naam en het adres van de indiener;</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p text:style-name="bezwaarschrift_al">Indien u een bezwaarschrift heeft ingediend kunt u de voorzieningenrechter van de Rechtbank Zeeland – West-Brabant, Team Bestuursrecht, Postbus 90006, 4800 PA Breda verzoeken een voorlopige voorziening te treffen. Voor meer informatie hierover kunt u zich wenden tot onze afdeling Leefomgeving, tel. (0113) 377 377. U kunt ook digitaal een verzoek om voorlopige voorziening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bezwaarschrift_al">
          <draw:frame><draw:text-box><text:section text:name="plaatje_id1-3-2-4-5-1" text:style-name="plaatje">
            <text:p text:style-name="illustratie_id1-3-2-4-5-1-1"><draw:frame draw:style-name="illustratie_id1-3-2-4-5-1-1" text:anchor-type="paragraph" svg:width="153mm" svg:height="113.9606003752345mm"><draw:image xlink:href="Pictures/Schermafbeelding2026-08-07103910idcf5aa51-5e96-4b23-bc5b-cdb26f117ba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14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Beveland</meta:user-defined>
    <meta:user-defined meta:name="OVERHEID.Gemeente/OVERHEID.authority">Noord-Beveland</meta:user-defined>
    <meta:user-defined meta:name="OVERHEID.Informatietype/DC.type">officiële publicatie</meta:user-defined>
    <meta:user-defined meta:name="OVERHEIDop.Rubriek/DC.type">verkeersbesluit of -mededeling</meta:user-defined>
    <meta:user-defined meta:name="OVERHEID.Gemeente/DCTERMS.publisher">Noord-Beve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Beveland - realiseren gehandicaptenparkeerplaats op kenteken - ter hoogte van Ringweg te Colijnspl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26/D2026-00006025</meta:user-defined>
    <meta:user-defined meta:name="OVERHEIDop.verkeersbordcode">E6</meta:user-defined>
    <dc:language>nl</dc:language>
    <meta:user-defined meta:name="OVERHEIDop.locatietype/OVERHEIDop.gebiedsmarkering">Weg</meta:user-defined>
    <meta:user-defined meta:name="DC.title">Verkeersbesluit voor het realiseren van een gehandicaptenparkeerplaats op kenteken ter hoogte van Ringweg te Colijnsplaat</meta:user-defined>
    <meta:user-defined meta:name="DCTERMS.W3CDTF/DCTERMS.available">2026-08-12</meta:user-defined>
    <meta:user-defined meta:name="DCTERMS.W3CDTF/OVERHEIDop.jaargang">2026</meta:user-defined>
    <meta:user-defined meta:name="OVERHEIDop.publicationIssue">381400</meta:user-defined>
    <meta:user-defined meta:name="OVERHEIDop.GmbID/DC.identifier">gmb-2026-381400</meta:user-defined>
    <meta:user-defined meta:name="OVERHEIDop.versieInformatie"/>
  </office:meta>
</office:document-meta>
</file>