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1ib7387084-6199-4712-9015-2d9f02d6c327.png" manifest:media-type="image/png"/>
  <manifest:file-entry manifest:full-path="Pictures/Kaart2i005b3ced-66f5-4ccd-9392-abf11bebfac5.png" manifest:media-type="image/png"/>
  <manifest:file-entry manifest:full-path="Pictures/Kaart3iccae9050-a94e-46d5-a48c-d0f9de021fee.png" manifest:media-type="image/png"/>
  <manifest:file-entry manifest:full-path="Pictures/Kaart4if6aacc4e-ad1c-49b6-8970-82110ef01253.png" manifest:media-type="image/png"/>
  <manifest:file-entry manifest:full-path="Pictures/Kaart5ie24fed4f-516e-4375-b790-150a2217643d.png" manifest:media-type="image/png"/>
  <manifest:file-entry manifest:full-path="Pictures/Kaart6i3caf44c1-22bc-4643-a09c-224dd89d6b00.png" manifest:media-type="image/png"/>
  <manifest:file-entry manifest:full-path="Pictures/Kaart7i1a0804bf-3a4e-4365-8ca0-263e21f46ae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cameratoezicht openbare plaatsen gemeente Brunssum 2026-2030</text:p>
      <text:section text:name="regeling_id1-3-2" text:style-name="regeling">
        <text:section text:name="aanhef_id1-3-2-1" text:style-name="aanhef">
          <text:section text:name="preambule_id1-3-2-1-1" text:style-name="preambule">
            <text:p text:style-name="al">De burgemeester van de gemeente Brunssum, </text:p>
            <text:p text:style-name="al"/>
            <text:p text:style-name="al">
            <text:span text:style-name="nadrukvet">Overwegingen </text:span>
          </text:p>
            <text:p text:style-name="al">In het aangewezen gebied is sprake van structurele verstoringen van de openbare orde in de vorm van (gewelds)incidenten, vernielingen, diefstal en overlast. Deze problemen zijn zodanig ernstig dat inzet van het relatief zware middel cameratoezicht proportioneel is; </text:p>
            <text:p text:style-name="al"/>
            <text:p text:style-name="al">De gemeente zet in samenwerking met de politie en het Openbaar Ministerie stevig in op handhaving van de openbare orde in het kader van het integraal veiligheidsbeleid met samenwerking tussen veiligheid en de ruimtelijke en sociale domeinen; </text:p>
            <text:p text:style-name="al">Andere maatregelen, waaronder fysiek toezicht door de politie en handhavers, maar ook de andere preventieve en repressieve, strafrechtelijke en bestuursrechtelijke maatregelen ter voorkoming van de problemen leveren onvoldoende resultaat op, waardoor de inzet van cameratoezicht subsidiair is; </text:p>
            <text:p text:style-name="al"/>
            <text:p text:style-name="al">Cameratoezicht heeft een preventief effect op mogelijke plegers van criminaliteit en veroorzakers van overlast; </text:p>
            <text:p text:style-name="al"/>
            <text:p text:style-name="al">Rechtstreekse camerabeelden kunnen essentieel zijn voor het optimaal aansturen van fysiek toezicht en hulpverlening tijdens evenementen; </text:p>
            <text:p text:style-name="al"/>
            <text:p text:style-name="al">Opgenomen camerabeelden zijn voor de politie een essentieel middel om effectief opsporingsonderzoek te kunnen doen na incidenten; </text:p>
            <text:p text:style-name="al"/>
            <text:p text:style-name="al">Er is brede steun en draagvlak voor cameratoezicht onder de inwoners en ondernemers in de gemeente, alsmede in de gemeenteraad; </text:p>
            <text:p text:style-name="al"/>
            <text:p text:style-name="al">Er heeft een belangenafweging plaatsgevonden waarbij nadrukkelijk aandacht is geweest voor de privacy van burgers en uit deze afweging is gebleken dat het algemene belang bij een effectieve handhaving van de openbare orde door middel van cameratoezicht zwaarder weegt dan het belang bij privacy van degenen die in beeld kunnen komen van de camera’s; </text:p>
            <text:p text:style-name="al"/>
            <text:p text:style-name="al">De inbreuk op de privacy wordt tot een minimum beperkt door niet meer camera’s op te hangen dan noodzakelijk en geen groter gebied in beeld te brengen dan noodzakelijk; </text:p>
            <text:p text:style-name="al">De aanwezigheid van de camera’s wordt op duidelijke wijze kenbaar gemaakt voor een ieder die het gebied betreedt, aangevuld door informatie op de website van de gemeente; </text:p>
            <text:p text:style-name="al"/>
            <text:p text:style-name="al">De burgemeester heeft het voornemen om dit aanwijzingsbesluit te nemen overlegd met de officier van justitie in de Gezagsdriehoek; </text:p>
            <text:p text:style-name="al"/>
            <text:p text:style-name="al">De burgemeester trekt dit besluit in zodra de inzet van camera’s niet langer noodzakelijk is in het belang van de handhaving van de openbare orde; </text:p>
            <text:p text:style-name="al"/>
            <text:p text:style-name="al">Voor het aflopen van de aanwijzingstermijn zal een evaluatie worden uitgevoerd om te bepalen of de camera’s nog noodzakelijk zijn; </text:p>
            <text:p text:style-name="al"/>
            <text:p text:style-name="al">Gelet op: </text:p>
            <text:p text:style-name="al">Artikel 151c van de Gemeentewet en artikel 2.77 van de Algemene Plaatselijke Verordening Brunssum </text:p>
            <text:p text:style-name="al"/>
            <text:p text:style-name="al">Besluit: </text:p>
          </text:section>
        </text:section>
        <text:section text:name="regeling-tekst_id1-3-2-2" text:style-name="regeling-tekst">
          <text:section text:name="artikel_id1-3-2-2-1" text:style-name="artikel">
            <text:p text:style-name="artikel_kop_titel"><text:span text:style-name="artikel_kop_label"/> </text:p>
            <text:p text:style-name="al">de openbare plaatsen in de gebieden zoals gemarkeerd op onderstaande plattegronden aan te wijzen als gebied waar (mobiel) cameratoezicht plaatsvindt; </text:p>
            <text:p text:style-name="al">het cameratoezicht te laten plaatsvinden tot 31 december 2030; </text:p>
            <text:p text:style-name="al">dat dit besluit in werking treedt op de dag na bekendmaking. </text:p>
          </text:section>
        </text:section>
        <text:section text:name="regeling-sluiting_id1-3-2-3" text:style-name="regeling-sluiting">
          <text:section text:name="ondertekening_id1-3-2-3-1">
            <text:p><text:span text:style-name="functie">Brunssum, 29 juni 2026</text:span></text:p>
          </text:section>
          <text:section text:name="ondertekening_id1-3-2-3-2">
            <text:p><text:span text:style-name="functie"/></text:p>
            <text:p><text:span text:style-name="functie">De burgemeester van de gemeente Brunssum</text:span></text:p>
          </text:section>
        </text:section>
        <text:section text:name="bijlage_id1-3-2-4" text:style-name="bijlage">
          <text:p text:style-name="bijlage_top"/>
          <text:p text:style-name="hoofdstuk_kop"><text:span text:style-name="label"/> <text:span text:style-name="nr"/> Dekkingsgebieden cameratoezicht inclusief straatnamen:</text:p>
          <text:p text:style-name="al"/>
          <text:p text:style-name="al">Soms valt slechts een gedeelte van een straat onder het dekkingsgebied van het aanwijzingsbesluit. Zie voor specificatie de kaarten. </text:p>
          <text:p text:style-name="al"/>
          <text:p text:style-name="al">
          <text:span text:style-name="nadrukvet">Overzicht </text:span>
        </text:p>
          <text:p text:style-name="al">
          <draw:frame><draw:text-box><text:section text:name="plaatje_id1-3-2-4-6-1" text:style-name="plaatje">
            <text:p text:style-name="illustratie_id1-3-2-4-6-1-1"><draw:frame draw:style-name="illustratie_id1-3-2-4-6-1-1" text:anchor-type="paragraph" svg:width="150mm" svg:height="104.39999999999999mm"><draw:image xlink:href="Pictures/Kaart1ib7387084-6199-4712-9015-2d9f02d6c327.png" xlink:type="simple"/></draw:frame></text:p>
          </text:section></draw:text-box></draw:frame>
        </text:p>
          <text:p text:style-name="al"/>
          <text:p text:style-name="al">
          <text:span text:style-name="nadrukvet">Brunssum-Centrum </text:span>
        </text:p>
          <text:p text:style-name="al">
          <draw:frame><draw:text-box><text:section text:name="plaatje_id1-3-2-4-9-1" text:style-name="plaatje">
            <text:p text:style-name="illustratie_id1-3-2-4-9-1-1"><draw:frame draw:style-name="illustratie_id1-3-2-4-9-1-1" text:anchor-type="paragraph" svg:width="80mm" svg:height="114.80000000000001mm"><draw:image xlink:href="Pictures/Kaart2i005b3ced-66f5-4ccd-9392-abf11bebfac5.png" xlink:type="simple"/></draw:frame></text:p>
          </text:section></draw:text-box></draw:frame>
        </text:p>
          <text:p text:style-name="al"/>
          <text:p text:style-name="al">
          <text:span text:style-name="nadrukvet">Brunssum-Noord </text:span>
        </text:p>
          <text:p text:style-name="al">
          <draw:frame><draw:text-box><text:section text:name="plaatje_id1-3-2-4-12-1" text:style-name="plaatje">
            <text:p text:style-name="illustratie_id1-3-2-4-12-1-1"><draw:frame draw:style-name="illustratie_id1-3-2-4-12-1-1" text:anchor-type="paragraph" svg:width="90mm" svg:height="128mm"><draw:image xlink:href="Pictures/Kaart3iccae9050-a94e-46d5-a48c-d0f9de021fee.png" xlink:type="simple"/></draw:frame></text:p>
          </text:section></draw:text-box></draw:frame>
        </text:p>
          <text:p text:style-name="al"/>
          <text:p text:style-name="al">
          <text:span text:style-name="nadrukvet">Brunssum-Zuid </text:span>
        </text:p>
          <text:p text:style-name="al">
          <draw:frame><draw:text-box><text:section text:name="plaatje_id1-3-2-4-15-1" text:style-name="plaatje">
            <text:p text:style-name="illustratie_id1-3-2-4-15-1-1"><draw:frame draw:style-name="illustratie_id1-3-2-4-15-1-1" text:anchor-type="paragraph" svg:width="120mm" svg:height="83.10000000000001mm"><draw:image xlink:href="Pictures/Kaart4if6aacc4e-ad1c-49b6-8970-82110ef01253.png" xlink:type="simple"/></draw:frame></text:p>
          </text:section></draw:text-box></draw:frame>
        </text:p>
          <text:p text:style-name="al"/>
          <text:p text:style-name="al">
          <text:span text:style-name="nadrukvet">Haefland-Rodebeek </text:span>
        </text:p>
          <text:p text:style-name="al">
          <draw:frame><draw:text-box><text:section text:name="plaatje_id1-3-2-4-18-1" text:style-name="plaatje">
            <text:p text:style-name="illustratie_id1-3-2-4-18-1-1"><draw:frame draw:style-name="illustratie_id1-3-2-4-18-1-1" text:anchor-type="paragraph" svg:width="120mm" svg:height="82.69999999999999mm"><draw:image xlink:href="Pictures/Kaart5ie24fed4f-516e-4375-b790-150a2217643d.png" xlink:type="simple"/></draw:frame></text:p>
          </text:section></draw:text-box></draw:frame>
        </text:p>
          <text:p text:style-name="al"/>
          <text:p text:style-name="al">
          <text:span text:style-name="nadrukvet">Treebeek-Noord </text:span>
        </text:p>
          <text:p text:style-name="al">
          <draw:frame><draw:text-box><text:section text:name="plaatje_id1-3-2-4-21-1" text:style-name="plaatje">
            <text:p text:style-name="illustratie_id1-3-2-4-21-1-1"><draw:frame draw:style-name="illustratie_id1-3-2-4-21-1-1" text:anchor-type="paragraph" svg:width="120mm" svg:height="83.3mm"><draw:image xlink:href="Pictures/Kaart6i3caf44c1-22bc-4643-a09c-224dd89d6b00.png" xlink:type="simple"/></draw:frame></text:p>
          </text:section></draw:text-box></draw:frame>
        </text:p>
          <text:p text:style-name="al"/>
          <text:p text:style-name="al">
          <text:span text:style-name="nadrukvet">Treebeek-Zuid </text:span>
        </text:p>
          <text:p text:style-name="al">
          <draw:frame><draw:text-box><text:section text:name="plaatje_id1-3-2-4-24-1" text:style-name="plaatje">
            <text:p text:style-name="illustratie_id1-3-2-4-24-1-1"><draw:frame draw:style-name="illustratie_id1-3-2-4-24-1-1" text:anchor-type="paragraph" svg:width="120mm" svg:height="82.69999999999999mm"><draw:image xlink:href="Pictures/Kaart7i1a0804bf-3a4e-4365-8ca0-263e21f46ae4.png" xlink:type="simple"/></draw:frame></text:p>
          </text:section></draw:text-box></draw:frame>
        </text:p>
          <text:p text:style-name="al"/>
          <text:p text:style-name="al">Ter verduidelijking van de gebiedsafbakening is hieronder een overzicht van straatnamen opgenomen.</text:p>
          <text:p text:style-name="al"/>
          <text:p text:style-name="al">Deze straten liggen geheel of gedeeltelijk binnen de gemarkeerde gebieden en vallen daarmee onder de reikwijdte van het aanwijzingsbesluit.</text:p>
          <text:p text:style-name="al"/>
          <text:p text:style-name="al">
          <text:span text:style-name="nadrukvet">Brunssum-Centrum</text:span>
        </text:p>
          <text:p text:style-name="al">Alsdorfplein, Coutegats, Dorpstraat, Doorvaartplein, Doorvaartstraat, Folkloriada, Johan-Frisostraat, Kerkstraat, Kloosterhof, Kloosterpark, Kloosterstraat, Kloostertuyn, Koutenveld, Lindeplein, Olympiade, Op den Kampstraat, Passage, Pastoor Haazenvoet-pad, Pastoor Savelbergstraat, Prins Hendriklaan, Prinses Beatrixstraat, Prinses Margrietstraat, Prinses Marijkestraat, Raadhuisstraat, Schiffelerstraat, St. Brigidastraat, Victoria, Vijverlaan, Vijverpark, Wilhelminastraat.</text:p>
          <text:p text:style-name="al"/>
          <text:p text:style-name="al">
          <text:span text:style-name="nadrukvet">Brunssum-Noord</text:span>
        </text:p>
          <text:p text:style-name="al">Albert-Schweitzerstraat, Clemensdomein – Groene weg, Clemensdomein – Merkelbeekerstraat, Europalaan, Florencen Nightingalestraat, Henri Dunantstraat, Kennedylaan, Lemmender, Merkelbeekstraat, Prins Hendriklaan.</text:p>
          <text:p text:style-name="al"/>
          <text:p text:style-name="al">
          <text:span text:style-name="nadrukvet">Brunssum-Zuid</text:span>
        </text:p>
          <text:p text:style-name="al">Binnen dit gebied zijn de straatnamen die onder de het Navo terrein vallen niet vermeld.</text:p>
          <text:p text:style-name="al">Akerstraat, Carel Fabritiusstraat, Ganzenpool, Govert Flinckstraat, Heidestraat, Limburgiaplantsoen, Pelgrimsweg, Prins Hendriklaan, Rembrandtstraat, Rimburgerweg, Terborchstraat, Van Goyenstraat, Van Ruysdaelstraat, Venweg.</text:p>
          <text:p text:style-name="al"/>
          <text:p text:style-name="al">
          <text:span text:style-name="nadrukvet">Haefland</text:span>
        </text:p>
          <text:p text:style-name="al">Akerstraat, Haefland, Hoogenboschweg, Houserveld, Jonker van Weerststraat, Milieuweg, Molenvaart, Oude Schinvelderstraat.</text:p>
          <text:p text:style-name="al"/>
          <text:p text:style-name="al">
          <text:span text:style-name="nadrukvet">Treebeek-Noord</text:span>
        </text:p>
          <text:p text:style-name="al">Akerstraat Noord, Asteroide, De Boumastraat, Dr. A. Kuyperstraat, Dr. Schaepmanstraat, Eduard Wintgensstraat, Engerplein, Engerstraat, Fortuinstraat, Gerbaldusstraat, Horizonstraat, Hubertusstraat, Ir de Kantstraat, Jack Aldewereld Hof, Komeetstraat, Koolweg, Maanstraat, Meteoorstraat, Orionplein, Pallashof, Planeetstraat, Planetoïde, Pleinstraat, Renatusstraat, Ringstraat, Rozenhof, Satellietstraat, Schildstraat, Servaliusstraat, Spoordwarsstraat, Spoorstraat, Sterrenstraat, Treebeekplein, Treekbeekstraat, Uranusstraat, Van Itersonlaan, Wijenweg, Zonnestraat.</text:p>
          <text:p text:style-name="al"/>
          <text:p text:style-name="al">
          <text:span text:style-name="nadrukvet">Treebeek-Zuid</text:span>
        </text:p>
          <text:p text:style-name="al">Akerstraat Noord, Aristotelesstraat, Cronjéstraat, Dienst, Dr. Schaepmanstraat, Emmapark, Emmaweg, Glück Auf, Hulphouwer, Koel, Koempel, Mijnlamp, Nelson Mandelastraat, Opzichter, Pijler, Platostraat, Ploegbaas, Pythagorasstraat, Schiethouder, Sleper, Socratesstraat, Spoorstraat, Thalesstraat, Treebeekstraat, Uranusstraat, Wenckebachstraat.</text:p>
        </text:section>
        <text:section text:name="nota-toelichting_id1-3-2-5" text:style-name="nota-toelichting">
          <text:p text:style-name="artikel_kop_titel"><text:span text:style-name="label"/> </text:p>
          <text:p text:style-name="al">
          <text:span text:style-name="nadrukvet">Bezwaar</text:span>
        </text:p>
          <text:p text:style-name="al">Tegen dit besluit kan een belanghebbende binnen zes weken na bekendmaking bezwaar maken bij de burgemeester van Brunssum. Hiervoor dient een bezwaarschrift te worden ingediend dat naam en adres, dagtekening, kenmerk of omschrijving van het besluit en de gronden van bezwaar moet bevatten. Een kopie van het besluit waartegen het bezwaar zich richt, moet worden meegezonden. Indien een bezwaarschrift is ingediend kan bij de voorzieningenrechter van de rechtbank een verzoek om voorlopige voorziening worden ingedien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8-1-1" style:parent-style-name="Standard">
      <style:paragraph-properties style:line-spacing="0mm" style:text-autospace="none" ofo:line-height="0.001cm"/>
    </style:style>
    <style:style style:family="graphic" style:name="illustratie_id1-3-2-4-18-1-1" style:parent-style-name="Standard">
      <style:graphic-properties style:horizontal-pos="left" style:horizontal-rel="paragraph" style:vertical-pos="top" style:vertical-rel="paragraph" style:wrap="none" ofo:margin-right="3mm"/>
    </style:style>
    <style:style style:family="paragraph" style:name="illustratie_id1-3-2-4-21-1-1" style:parent-style-name="Standard">
      <style:paragraph-properties style:line-spacing="0mm" style:text-autospace="none" ofo:line-height="0.001cm"/>
    </style:style>
    <style:style style:family="graphic" style:name="illustratie_id1-3-2-4-21-1-1" style:parent-style-name="Standard">
      <style:graphic-properties style:horizontal-pos="left" style:horizontal-rel="paragraph" style:vertical-pos="top" style:vertical-rel="paragraph" style:wrap="none" ofo:margin-right="3mm"/>
    </style:style>
    <style:style style:family="paragraph" style:name="illustratie_id1-3-2-4-24-1-1" style:parent-style-name="Standard">
      <style:paragraph-properties style:line-spacing="0mm" style:text-autospace="none" ofo:line-height="0.001cm"/>
    </style:style>
    <style:style style:family="graphic" style:name="illustratie_id1-3-2-4-2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813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runssum</meta:user-defined>
    <meta:user-defined meta:name="OVERHEID.Informatietype/DC.type">officiële publicatie</meta:user-defined>
    <meta:user-defined meta:name="OVERHEIDop.Rubriek/DC.type">ander besluit van algemene strekking</meta:user-defined>
    <meta:user-defined meta:name="OVERHEID.Gemeente/DCTERMS.publisher">Brunssum</meta:user-defined>
    <meta:user-defined meta:name="OVERHEID.Gemeente/OVERHEID.authority">Brunssum</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77 van de Algemene Plaatselijke Verordening Brunssum]|[https://lokaleregelgeving.overheid.nl/CVDR760750/1#hoofdstuk_2._paragraaf_12._artikel_2:77</meta:user-defined>
    <meta:user-defined meta:name="DCTERMS.alternative">Aanwijzingsbesluit cameratoezicht openbare plaatsen gemeente Brunssum 2026-2030</meta:user-defined>
    <dc:language>nl</dc:language>
    <meta:user-defined meta:name="OVERHEIDop.locatietype/OVERHEIDop.gebiedsmarkering">Gemeente</meta:user-defined>
    <meta:user-defined meta:name="DC.title">Aanwijzingsbesluit cameratoezicht openbare plaatsen gemeente Brunssum 2026-2030</meta:user-defined>
    <meta:user-defined meta:name="DCTERMS.W3CDTF/DCTERMS.available">2026-08-12</meta:user-defined>
    <meta:user-defined meta:name="DCTERMS.W3CDTF/OVERHEIDop.jaargang">2026</meta:user-defined>
    <meta:user-defined meta:name="OVERHEIDop.publicationIssue">381398</meta:user-defined>
    <meta:user-defined meta:name="OVERHEIDop.betreftRegeling">CVDR765471_1</meta:user-defined>
    <meta:user-defined meta:name="OVERHEIDop.GmbID/DC.identifier">gmb-2026-381398</meta:user-defined>
    <meta:user-defined meta:name="xs:date/OVERHEIDop.startdatum">2026-08-13</meta:user-defined>
    <meta:user-defined meta:name="xs:date/OVERHEIDop.einddatum">2030-12-31</meta:user-defined>
    <meta:user-defined meta:name="OVERHEIDop.versieInformatie"/>
  </office:meta>
</office:document-meta>
</file>