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leggen van een laagspanningskabel en mantelbuis door middel van een open ontgraving ten behoeve van een tijdelijke E-aansluiting op de locatie: Vaartdreef, kadastraal perceel Zegwaard B 4556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Zoetermeer heeft op 7 augustus 2026 een besluit verzonden op de aanvraag met zaaknummer 2026-073789 voor het leggen van een laagspanningskabel en mantelbuis door middel van een open ontgraving ten behoeve van een tijdelijke E-aansluiting op de locatie: Vaartdreef, kadastraal perceel Zegwaard B 4556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13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73789</meta:user-defined>
    <meta:user-defined meta:name="DCTERMS.abstract">het leggen van een laagspanningskabel en mantelbuis middels een open ontgraving tbv een tijdelijke E-aansluiting</meta:user-defined>
    <dc:language>nl</dc:language>
    <meta:user-defined meta:name="OVERHEIDop.locatietype/OVERHEIDop.gebiedsmarkering">Vlak</meta:user-defined>
    <meta:user-defined meta:name="DC.title">Kennisgeving besluit omgevingsvergunning voor het leggen van een laagspanningskabel en mantelbuis door middel van een open ontgraving ten behoeve van een tijdelijke E-aansluiting op de locatie: Vaartdreef, kadastraal perceel Zegwaard B 4556 te Zoeterme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65</meta:user-defined>
    <meta:user-defined meta:name="OVERHEIDop.GmbID/DC.identifier">gmb-2026-381365</meta:user-defined>
    <meta:user-defined meta:name="OVERHEIDop.versieInformatie"/>
  </office:meta>
</office:document-meta>
</file>