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e Kerkweg 4, 7361 ET Beekbergen, het kappen van een beu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5-08-2026</text:p>
            <text:p text:style-name="common-al">Zaaknummer:  02006348020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136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8020</meta:user-defined>
    <dc:language>nl</dc:language>
    <meta:user-defined meta:name="OVERHEIDop.locatietype/OVERHEIDop.gebiedsmarkering">Punt</meta:user-defined>
    <meta:user-defined meta:name="DC.title">Aanvraag Omgevingsvergunning Voorste Kerkweg 4, 7361 ET Beekbergen, het kappen van een beu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61</meta:user-defined>
    <meta:user-defined meta:name="OVERHEIDop.GmbID/DC.identifier">gmb-2026-381361</meta:user-defined>
    <meta:user-defined meta:name="OVERHEIDop.versieInformatie"/>
  </office:meta>
</office:document-meta>
</file>