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t.h.v. Woudplein 2 2031CZ Haarlem, 0392-2026-0130775, het evenement VKRS X RR, op 26-09-2026 12:00 t/m 23:00, ontvangen op 0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3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130775</meta:user-defined>
    <meta:user-defined meta:name="DCTERMS.abstract">het evenement VKRS X RR</meta:user-defined>
    <dc:language>nl</dc:language>
    <meta:user-defined meta:name="OVERHEIDop.locatietype/OVERHEIDop.gebiedsmarkering">Punt</meta:user-defined>
    <meta:user-defined meta:name="DC.title">Gemeente Haarlem, ingekomen aanvraag, t.h.v. Woudplein 2 2031CZ Haarlem, 0392-2026-0130775, het evenement VKRS X RR, op 26-09-2026 12:00 t/m 23:00, ontvangen op 07-08-2026</meta:user-defined>
    <meta:user-defined meta:name="DCTERMS.W3CDTF/DCTERMS.available">2026-08-11</meta:user-defined>
    <meta:user-defined meta:name="DCTERMS.W3CDTF/OVERHEIDop.jaargang">2026</meta:user-defined>
    <meta:user-defined meta:name="OVERHEIDop.publicationIssue">381358</meta:user-defined>
    <meta:user-defined meta:name="OVERHEIDop.GmbID/DC.identifier">gmb-2026-381358</meta:user-defined>
    <meta:user-defined meta:name="OVERHEIDop.versieInformatie"/>
  </office:meta>
</office:document-meta>
</file>