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voor het organiseren van een 40-jarig jubileum Niverplast.</text:p>
      <text:section text:name="zakelijke-mededeling_id1-3-2" text:style-name="zakelijke-mededeling">
        <text:section text:name="zakelijke-mededeling-tekst_id1-3-2-1" text:style-name="zakelijke-mededeling-tekst">
          <text:section text:name="tekst_id1-3-2-1-1" text:style-name="tekst">
            <text:p text:style-name="common-al">Wij hebben op 7 augustus 2026 een besluit genomen op de aanvraag met zaaknummer Z2026-00001427 voor het organiseren van een 40-jarig jubileum Niverplast op de locatie Baruch Spinozastraat 2 in Nijverdal. De vergunning is verleend.</text:p>
            <text:p text:style-name="common-al">Het evenement vindt plaats op genoemde datums en tijden:</text:p>
            <text:p text:style-name="common-al">• 30 september 2026 van 14:00 uur tot uiterlijk 23:00 uur</text:p>
            <text:p text:style-name="common-al">• 1 oktober 2026 van 12:00 uur tot uiterlijk 20:00 uur</text:p>
            <text:p text:style-name="common-al">• 2 oktober 2026 van 10:00 uur tot uiterlijk 3 oktober 00:00 uur</text:p>
            <text:p text:style-name="common-al">• 3 oktober 2026 van 14:00 uur tot uiterlijk 20:00 uur</text:p>
            <text:p text:style-name="common-al">
            <text:span text:style-name="nadrukvet">Procedure</text:span>
          </text:p>
            <text:p text:style-name="last-al">Indien u belanghebbende bent, kunt u bezwaar maken tegen het besluit. Vermeldt u daarbij het hierboven genoemde zaaknummer. U kunt het bezwaar richten aan Burgemeester en wethouders, postbus 200, 7440 AE Nijverdal. De termijn voor het indienen van een bezwaarschrift start op de dag nadat het besluit genomen is en bedraagt zes weken. Voor meer informatie over de procedur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38135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5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5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llendoorn</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1427</meta:user-defined>
    <meta:user-defined meta:name="DCTERMS.abstract">Betreft: Beschikking op aanvraag voor het organiseren van een 40-jarig jubileum Niverplast op locatie Baruch Spinozastraat 2 in Nijverdal</meta:user-defined>
    <dc:language>nl</dc:language>
    <meta:user-defined meta:name="OVERHEIDop.locatietype/OVERHEIDop.gebiedsmarkering">Punt</meta:user-defined>
    <meta:user-defined meta:name="OVERHEIDop.locatietype/OVERHEIDop.gebiedsmarkering">Vlak</meta:user-defined>
    <meta:user-defined meta:name="DC.title">Kennisgeving besluit op aanvraag voor het organiseren van een 40-jarig jubileum Niverplast.</meta:user-defined>
    <meta:user-defined meta:name="DCTERMS.W3CDTF/DCTERMS.available">2026-08-11</meta:user-defined>
    <meta:user-defined meta:name="DCTERMS.W3CDTF/OVERHEIDop.jaargang">2026</meta:user-defined>
    <meta:user-defined meta:name="OVERHEIDop.publicationIssue">381354</meta:user-defined>
    <meta:user-defined meta:name="OVERHEIDop.GmbID/DC.identifier">gmb-2026-381354</meta:user-defined>
    <meta:user-defined meta:name="OVERHEIDop.versieInformatie"/>
  </office:meta>
</office:document-meta>
</file>