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Eindhoven, melding Besluit activiteiten leefomgeving, Achtseweg Noord 60 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indhoven​ maakt bekend dat er een melding ingevolge het Besluit activiteiten leefomgeving (Bal) is ontvangen.</text:p>
            <text:p text:style-name="common-al">Bedrijf: Van Rooijen Beheer B.V.</text:p>
            <text:p text:style-name="common-al">Locatie: Achtseweg Noord 60 te Eindhoven</text:p>
            <text:p text:style-name="common-al">Activiteit: MBA saneren van de bodem en MBA graven in bodem met een kwaliteit boven de interventiewaarde bodemkwaliteit</text:p>
            <text:p text:style-name="common-al">Voor: bodemsanering nieuwbouwlocatie</text:p>
            <text:p text:style-name="common-al">Datum melding: 23 juli 2026 </text:p>
            <text:p text:style-name="common-al">DSO-verzoeknummer: 2026072300734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462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3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462</meta:user-defined>
    <dc:language>nl</dc:language>
    <meta:user-defined meta:name="OVERHEIDop.locatietype/OVERHEIDop.gebiedsmarkering">Adres</meta:user-defined>
    <meta:user-defined meta:name="DC.title">Gemeente ​Eindhoven, melding Besluit activiteiten leefomgeving, Achtseweg Noord 60 te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44</meta:user-defined>
    <meta:user-defined meta:name="OVERHEIDop.GmbID/DC.identifier">gmb-2026-381344</meta:user-defined>
    <meta:user-defined meta:name="OVERHEIDop.versieInformatie"/>
  </office:meta>
</office:document-meta>
</file>