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afwijken van regels in het omgevingsplan voor het aanpassen en optimaliseren van de wegenstructuur aan Erica, Spottersweg en Dirk Noordhoflaan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7-08-2026 een omgevingsvergunning verleend. De gemeente geeft hiermee toestemming voor het afwijken van regels in het omgevingsplan voor het aanpassen en optimaliseren van de wegenstructuur aan Erica, Spottersweg en Dirk Noordhoflaan in Oirschot. Het kenmerk van de gemeente voor deze zaak is 082380845. De vergunning betreft een buitenplanse omgevingsplanactiviteit.</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13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2380845</meta:user-defined>
    <meta:user-defined meta:name="DCTERMS.abstract">afwijken van regels in het omgevingsplan voor het aanpassen en optimaliseren van de wegenstructuur</meta:user-defined>
    <dc:language>nl</dc:language>
    <meta:user-defined meta:name="DC.title">Vergunning voor het afwijken van regels in het omgevingsplan voor het aanpassen en optimaliseren van de wegenstructuur aan Erica, Spottersweg en Dirk Noordhoflaan in Oirschot</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50</meta:user-defined>
    <meta:user-defined meta:name="OVERHEIDop.publicationIssue">381341</meta:user-defined>
    <meta:user-defined meta:name="OVERHEIDop.GmbID/DC.identifier">gmb-2026-381341</meta:user-defined>
    <meta:user-defined meta:name="OVERHEIDop.versieInformatie"/>
  </office:meta>
</office:document-meta>
</file>