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: Dorpsstraat 121, Vriescheloo, renovatie Oude Pastorie, sloop Trefcentrum en realisatie aanbouw, datum: 30 april 2026 uiterlijk op 20 september 2026 wordt een beslissing op deze aanvraag geno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maakt bekend dat van de aanvraag om omgevingsvergunning de termijn waarop een beslissing moet worden genomen is verlengd.</text:p>
            <text:p text:style-name="last-al">Voor meer informatie kunt u contact opnemen via (0599) 32 02 20 of via e-mail: gemeente@westerwolde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wolde</text:p>
            </table:table-cell>
            <table:table-cell office:value-type="string" table:style-name="header.C">
              <text:p text:style-name="headerright"><text:span text:style-name="nr">Nr. 38133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3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3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esterwol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wolde</meta:user-defined>
    <meta:user-defined meta:name="OVERHEID.Gemeente/OVERHEID.authority">Westerwol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Verlengen beslistermijn: Dorpsstraat 121, Vriescheloo, renovatie Oude Pastorie, sloop Trefcentrum en realisatie aanbouw, datum: 30 april 2026 uiterlijk op 20 september 2026 wordt een beslissing op deze aanvraag genom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336</meta:user-defined>
    <meta:user-defined meta:name="OVERHEIDop.GmbID/DC.identifier">gmb-2026-381336</meta:user-defined>
    <meta:user-defined meta:name="OVERHEIDop.versieInformatie"/>
  </office:meta>
</office:document-meta>
</file>