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deels verleend voor het maken van een uitbouw van 4 meter op de begane grond aan de tuinzijde, een uitbouw van 2 meter op de 1e verdieping aan de tuinzijde, het herbouwen van de bestaande garage en het doorvoeren van interne constructieve wijzigingen, Molenweg 29, 1182CK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7 augustus 2026 een besluit genomen op de aanvraag. De vergunning is aangevraagd voor hhet maken van een uitbouw van 4 meter op de begane grond aan de tuinzijde, een uitbouw van 2 meter op de 1e verdieping aan de tuinzijde, het herbouwen van de bestaande garage en het doorvoeren van interne constructieve wijzigingen op locatie Molenweg 29, 1182CK Amstelveen. Het betreft de volgende activiteit(en):</text:p>
            <text:list text:style-name="id1-3-2-1-1-2">
              <text:list-item text:style-override="id1-3-2-1-1-2-1">
                <text:number>•</text:number>
                <text:p text:style-name="al">technische bouwactiviteit (geweigerd)</text:p>
              </text:list-item>
              <text:list-item text:style-override="id1-3-2-1-1-2-2">
                <text:number>•</text:number>
                <text:p text:style-name="al">bouwactiviteit (omgevingsplan) (toegekend)</text:p>
              </text:list-item>
            </text:list>
            <text:p text:style-name="common-al">De aanvraag is geregistreerd onder zaaknummer Z2026-00004103. De omgevingsvergunning is deels verle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8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4103.</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common-al">
            <text:span text:style-name="nadrukvet">Buitenplanse OmgevingsPlan Activiteit (BOPA)</text:span>
          </text:p>
            <text:p text:style-name="last-al">Dit besluit gaat over het vergunnen van een activiteit die niet past binnen het nu geldende Omgevingsplan. Daarom wordt een zogenaamde BOPA-vergunning verleend voor deze activiteit. De gemeente zal deze BOPA (Buitenplanse OmgevingsPlan Activiteit) op een later tijdstip wellicht nog moeten verwerken in het Omgevingsplan. Zie voor meer details hierover artikel 16.64a lid 2 van de Omgevingsw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133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103</meta:user-defined>
    <meta:user-defined meta:name="DCTERMS.abstract">Betreft:  besluit op locatie Molenweg 29, 1182CK Amstelveen</meta:user-defined>
    <dc:language>nl</dc:language>
    <meta:user-defined meta:name="DC.title">Aanvraag vergunning deels verleend voor het maken van een uitbouw van 4 meter op de begane grond aan de tuinzijde, een uitbouw van 2 meter op de 1e verdieping aan de tuinzijde, het herbouwen van de bestaande garage en het doorvoeren van interne constructieve wijzigingen, Molenweg 29, 1182CK Amstelveen</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48</meta:user-defined>
    <meta:user-defined meta:name="OVERHEIDop.publicationIssue">381335</meta:user-defined>
    <meta:user-defined meta:name="OVERHEIDop.GmbID/DC.identifier">gmb-2026-381335</meta:user-defined>
    <meta:user-defined meta:name="OVERHEIDop.versieInformatie"/>
  </office:meta>
</office:document-meta>
</file>