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voor een evenementen vergunning voor Winterfair Lekkerkerk op 27-11-2026 op de locatie Lekkerkerk, Raadhuispl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-07-2026 heeft de gemeente een aanvraag ontvangen voor een evenementen vergunning voor Winterfair Lekkerkerk op 27-11-2026 op de locatie Lekkerkerk, Raadhuisplein. De aanvraag is geregistreerd onder zaaknummer 19311960890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Nadat de aanvraag is beoordeeld neemt de gemeente een besluit. Dit gebeurt over het algemeen binnen acht weken na ontvangst van de aanvraag. Voor meer informatie kunt u contact opnemen via info@krimpenerwaard.nl of telefoonnummer 14 0182. </text:p>
            <text:p text:style-name="common-al">
            
          </text:p>
            <text:p text:style-name="last-al">De gemeente neemt eerst een besluit over de ingekomen aanvraag. Dit besluit wordt later gepubliceerd. In die publicatie vindt u ook informatie over het indienen van bezwaar of zienswijz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8132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2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2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Krimpenerwaard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9311960890</meta:user-defined>
    <dc:language>nl</dc:language>
    <meta:user-defined meta:name="OVERHEIDop.locatietype/OVERHEIDop.gebiedsmarkering">Vlak</meta:user-defined>
    <meta:user-defined meta:name="DC.title">Kennisgeving ontvangst aanvraag voor een evenementen vergunning voor Winterfair Lekkerkerk op 27-11-2026 op de locatie Lekkerkerk, Raadhuisplei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323</meta:user-defined>
    <meta:user-defined meta:name="OVERHEIDop.GmbID/DC.identifier">gmb-2026-381323</meta:user-defined>
    <meta:user-defined meta:name="OVERHEIDop.versieInformatie"/>
  </office:meta>
</office:document-meta>
</file>