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tijd. reclameborden Museumnacht Friesland 18 september t/m 28 september 2026 - gemeente Smallingerland</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gemeente Smallingerland, tijd. reclameborden Museumnacht Friesland 18 september t/m 28 september 2026, ontvangen: 6 augustus 2026. De aanvraag is geregistreerd onder zaaknummer Z2026-00002413.</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131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1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1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413</meta:user-defined>
    <meta:user-defined meta:name="DCTERMS.abstract">Aanvraag omgevingsvergunning: gemeente Smallingerland, tijd. reclameborden Museumnacht Friesland 18 september t/m 28 september 2026, ontvangen: 6 augustus 2026, zaaknummer: Z2026-00002413</meta:user-defined>
    <dc:language>nl</dc:language>
    <meta:user-defined meta:name="OVERHEIDop.locatietype/OVERHEIDop.gebiedsmarkering">Vlak</meta:user-defined>
    <meta:user-defined meta:name="DC.title">Gemeente Smallingerland - aanvraag omgevingsvergunning - tijd. reclameborden Museumnacht Friesland 18 september t/m 28 september 2026 - gemeente Smallingerland</meta:user-defined>
    <meta:user-defined meta:name="DCTERMS.W3CDTF/DCTERMS.available">2026-08-11</meta:user-defined>
    <meta:user-defined meta:name="DCTERMS.W3CDTF/OVERHEIDop.jaargang">2026</meta:user-defined>
    <meta:user-defined meta:name="OVERHEIDop.publicationIssue">381319</meta:user-defined>
    <meta:user-defined meta:name="OVERHEIDop.GmbID/DC.identifier">gmb-2026-381319</meta:user-defined>
    <meta:user-defined meta:name="OVERHEIDop.versieInformatie"/>
  </office:meta>
</office:document-meta>
</file>