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esterholtstraat 26, 5961BJ Horst, aangevraagde Omgevingsvergunning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De aanvraag betreft de volgende activiteit(en)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8130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0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11938</meta:user-defined>
    <meta:user-defined meta:name="DCTERMS.abstract">Betreft: Aanvraag op locatie Westerholtstraat 26, 5961BJ Hor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esterholtstraat 26, 5961BJ Horst, aangevraagde Omgevingsvergunning (6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05</meta:user-defined>
    <meta:user-defined meta:name="OVERHEIDop.GmbID/DC.identifier">gmb-2026-381305</meta:user-defined>
    <meta:user-defined meta:name="OVERHEIDop.versieInformatie"/>
  </office:meta>
</office:document-meta>
</file>