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aanbrengen van gevelreclame bij een theater, Jaarbeursplein 6A, 3521AL Utrecht, GU-Z2026-006378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784</text:p>
            <text:p text:style-name="common-al">Toelichting: het aanbrengen van gevelreclame bij een theater</text:p>
            <text:p text:style-name="common-al">Datum ontvangst aanvraag: 6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130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0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0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3784</meta:user-defined>
    <meta:user-defined meta:name="DCTERMS.abstract">Toelichting: het aanbrengen van gevelreclame bij een theat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het aanbrengen van gevelreclame bij een theater, Jaarbeursplein 6A, 3521AL Utrecht, GU-Z2026-0063784</meta:user-defined>
    <meta:user-defined meta:name="OVERHEIDop.datumEindeReactietermijn">2026-10-01</meta:user-defined>
    <meta:user-defined meta:name="OVERHEIDop.terinzageleggingBG">https://jeleefomgeving.nl/inzien/002220647/c4eb9a17-e446-4715-8132-c25372bfc054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303</meta:user-defined>
    <meta:user-defined meta:name="OVERHEIDop.GmbID/DC.identifier">gmb-2026-381303</meta:user-defined>
    <meta:user-defined meta:name="OVERHEIDop.versieInformatie"/>
  </office:meta>
</office:document-meta>
</file>