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Heiloo, verleende ontheffing sluitingstijd horeca TCHU Padel toernooi 2026, op zaterdag 15 augustus 2026, De Dors 1, 1852RG Heiloo, verzenddatum 7 augustus 2026 (Z2026-000067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129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754</meta:user-defined>
    <meta:user-defined meta:name="DCTERMS.abstract">ontheffing sluitingstijd horeca TCHU Padel toernooi 2026De Dors 1, 1852RG Heiloo, verzenddatum 5 augustus 2026 (Z2026-00006754)</meta:user-defined>
    <dc:language>nl</dc:language>
    <meta:user-defined meta:name="OVERHEIDop.locatietype/OVERHEIDop.gebiedsmarkering">Punt</meta:user-defined>
    <meta:user-defined meta:name="DC.title">Gemeente Heiloo, verleende ontheffing sluitingstijd horeca TCHU Padel toernooi 2026, op zaterdag 15 augustus 2026, De Dors 1, 1852RG Heiloo, verzenddatum 7 augustus 2026 (Z2026-00006754)</meta:user-defined>
    <meta:user-defined meta:name="DCTERMS.W3CDTF/DCTERMS.available">2026-08-11</meta:user-defined>
    <meta:user-defined meta:name="DCTERMS.W3CDTF/OVERHEIDop.jaargang">2026</meta:user-defined>
    <meta:user-defined meta:name="OVERHEIDop.publicationIssue">381297</meta:user-defined>
    <meta:user-defined meta:name="OVERHEIDop.GmbID/DC.identifier">gmb-2026-381297</meta:user-defined>
    <meta:user-defined meta:name="OVERHEIDop.versieInformatie"/>
  </office:meta>
</office:document-meta>
</file>