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ntheffing behandelen - 24 en 25-08-2026 Plaatsen van een kraan i.v.m. plaatsen dakkapel - Houtsebeemd 7, 5492SP Sint-Oedenrode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7 augustus 2026 besloten om een aangevraagde ontheffing behandelen voor het adres Houtsebeemd 7, 5492SP Sint-Oedenrode te verlenen. </text:p>
            <text:p text:style-name="common-al"/>
            <text:p text:style-name="common-al">
            <text:span text:style-name="nadrukvet"> Gegevens aanvraag</text:span>
          </text:p>
            <text:p text:style-name="common-al"> Omschrijving: 24 en 25-08-2026 Plaatsen van een kraan i.v.m. plaatsen dakkapel</text:p>
            <text:p text:style-name="common-al"> Locatie: Houtsebeemd 7, 5492SP Sint-Oedenrode</text:p>
            <text:p text:style-name="common-al"> Zaaknummer: OH-2026-3286</text:p>
            <text:p text:style-name="common-al"> Verzenddatum van het besluit: 07-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H-2026-3286.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129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9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9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H-2026-3286</meta:user-defined>
    <meta:user-defined meta:name="DCTERMS.abstract">Gemeente Meierijstad - te verlenen - ontheffing behandelen - 24 en 25-08-2026 Plaatsen van een kraan i.v.m. plaatsen dakkapel - Houtsebeemd 7, 5492SP Sint-Oedenrode</meta:user-defined>
    <dc:language>nl</dc:language>
    <meta:user-defined meta:name="OVERHEIDop.locatietype/OVERHEIDop.gebiedsmarkering">Adres</meta:user-defined>
    <meta:user-defined meta:name="DC.title">Gemeente Meierijstad - te verlenen - ontheffing behandelen - 24 en 25-08-2026 Plaatsen van een kraan i.v.m. plaatsen dakkapel - Houtsebeemd 7, 5492SP Sint-Oedenrode</meta:user-defined>
    <meta:user-defined meta:name="DCTERMS.W3CDTF/DCTERMS.available">2026-08-11</meta:user-defined>
    <meta:user-defined meta:name="DCTERMS.W3CDTF/OVERHEIDop.jaargang">2026</meta:user-defined>
    <meta:user-defined meta:name="OVERHEIDop.publicationIssue">381291</meta:user-defined>
    <meta:user-defined meta:name="OVERHEIDop.GmbID/DC.identifier">gmb-2026-381291</meta:user-defined>
    <meta:user-defined meta:name="OVERHEIDop.versieInformatie"/>
  </office:meta>
</office:document-meta>
</file>