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tuinhuis en erfafscheiding, Deltastraat 10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plaatsen van een tuinhuis en erfafscheiding op het adres Deltastraat 10 in Krabbendijke.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18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12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94</meta:user-defined>
    <meta:user-defined meta:name="DCTERMS.abstract">Voor: het plaatsen van een tuinhuis en erfafscheiding. Locatie: Deltastraat 10 in Krabbendijke. Verzenddatum: 7 augustus 202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tuinhuis en erfafscheiding, Deltastraat 10 in Krabbendijke</meta:user-defined>
    <meta:user-defined meta:name="DCTERMS.W3CDTF/DCTERMS.available">2026-08-11</meta:user-defined>
    <meta:user-defined meta:name="DCTERMS.W3CDTF/OVERHEIDop.jaargang">2026</meta:user-defined>
    <meta:user-defined meta:name="OVERHEIDop.publicationIssue">381277</meta:user-defined>
    <meta:user-defined meta:name="OVERHEIDop.GmbID/DC.identifier">gmb-2026-381277</meta:user-defined>
    <meta:user-defined meta:name="OVERHEIDop.versieInformatie"/>
  </office:meta>
</office:document-meta>
</file>