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Spui 70, 2511 B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nemen van een oliebollenstandplaats ter hoogte van Grote Marktstraat/Spui, 1-10-2026 t/m 10-1-2027 op de locatie Spui 70, 2511 BT 's-Gravenhage </text:p>
            <text:p text:style-name="common-al">
            
          </text:p>
            <text:p text:style-name="common-al">Ons kenmerk: VTH2026-45319</text:p>
            <text:p text:style-name="common-al">
            
          </text:p>
            <text:p text:style-name="common-al">Categorie: Standplaatsvergunning: Standplaatsvergunning oliebollen</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pui 70, 2511 BT 's-Gravenhage</text:p>
            <text:p text:style-name="common-al">
            
          </text:p>
            <text:p text:style-name="common-al">
            <text:span text:style-name="nadrukvet">
              <text:span text:style-name="nadrukcur">Datum bekendmaking besluit: 30-07-2026</text:span>
            </text:span>
          </text:p>
            <text:p text:style-name="common-al">
            
          </text:p>
            <text:p text:style-name="common-al">Op 20 januari 2026 hebben wij uw aanvraag ontvangen. Het betreft een aanvraag voor het innemen van een oliebollenstandplaats ter hoogte van Grote Marktstraat/Spui in Den Haag. </text:p>
            <text:p text:style-name="common-al">De aanvraag is ingediend voor de periode van 1 oktober 2026 tot en met 10 januari 2027.</text:p>
            <text:p text:style-name="common-al">
            
          </text:p>
            <text:p text:style-name="common-al">
            <text:span text:style-name="nadrukcur">Verlenging beslistermijn</text:span>
          </text:p>
            <text:p text:style-name="common-al">Om een zorgvuldige afhandeling van de aanvraag te waarborgen hebben wij bij brief van 13 maart 2026 de beslistermijn verlengd tot en met 12 mei 2026.</text:p>
            <text:p text:style-name="common-al">
            
          </text:p>
            <text:p text:style-name="common-al">
            <text:span text:style-name="nadrukcur">1e aanhouding beslistermijn</text:span>
          </text:p>
            <text:p text:style-name="common-al">Op 12 mei 2026 heeft (geanonimiseerd) aangegeven akkoord te zijn met het aanhouden van het dossier tot en met 21 juli 2026.</text:p>
            <text:p text:style-name="common-al">
            
          </text:p>
            <text:p text:style-name="common-al">
            <text:span text:style-name="nadrukcur">2e aanhouding beslistermijn</text:span>
          </text:p>
            <text:p text:style-name="common-al">Bij mail van 21 juli 2026 heeft (geanonimiseerd) aangeven akkoord te gaan met het verlengen van de beslistermijn tot uiterlijk 21 augustus 2026.</text:p>
            <text:p text:style-name="common-al">
            
          </text:p>
            <text:p text:style-name="common-al">
            <text:span text:style-name="nadrukvet">Ons besluit: u krijgt een vergunning voor het innemen van een oliebollenstandplaats ter hoogte van Grote Marktstraat/Spui.</text:span>
          </text:p>
            <text:p text:style-name="common-al">Ook uw aanvullende informatie hebben we ontvangen en beoordeeld. De adviserende partijen hebben geen bezwaar tegen uw aanvraag. Wij zien ook geen reden om de vergunning te weigeren. Daarom beoordelen wij uw aanvraag positief. We geven u een vergunning voor het innemen van een oliebollenstandplaats ter hoogte van Grote Marktstraat/Spui.</text:p>
            <text:p text:style-name="common-al">
            
          </text:p>
            <text:p text:style-name="common-al">•	Afmetingen standplaats: De oliebollenstandplaats bestaat uit een totale oppervlakte van 45 m2 (verdeeld over 9 meter lang en 5 meter breedte/diepte)  </text:p>
            <text:p text:style-name="common-al">•	Locatie: Grote Marktstraat/Spui in Den Haag. </text:p>
            <text:p text:style-name="common-al">
            
          </text:p>
            <text:p text:style-name="common-al">In bijlage 1 leest u waaraan uw aanvraag is getoetst.</text:p>
            <text:p text:style-name="common-al">
            
          </text:p>
            <text:p text:style-name="common-al">Houd u met uw standplaats aan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geanonimiseerd) </text:p>
            <text:p text:style-name="common-al">Of bel naar (geanonimiseerd) .</text:p>
            <text:p text:style-name="common-al">
            
          </text:p>
            <text:p text:style-name="common-al">Burgemeester en wethouders van Den Haag,</text:p>
            <text:p text:style-name="common-al">namens deze:</text:p>
            <text:p text:style-name="common-al">(geanonimiseerd)</text:p>
            <text:p text:style-name="common-al">
            
          </text:p>
            <text:p text:style-name="common-al">
            
          </text:p>
            <text:p text:style-name="common-al">
            <text:span text:style-name="nadrukvet"> </text:span>
          </text:p>
            <text:p text:style-name="common-al">
            <text:span text:style-name="nadrukvet">Bijlage 1</text:span>
          </text:p>
            <text:p text:style-name="common-al">
            
          </text:p>
            <text:p text:style-name="common-al">
            <text:span text:style-name="nadrukvet">Waaraan is uw aanvraag getoetst?</text:span>
          </text:p>
            <text:p text:style-name="common-al">
            
          </text:p>
            <text:p text:style-name="common-al">•	Artikel 5 lid 1, 3 en 5 van de Verordening straathandel Den Haag 2017 d.d. 19 september 2023 (RIS315964).</text:p>
            <text:p text:style-name="common-al">
            
          </text:p>
            <text:p text:style-name="common-al">Beoordeling:</text:p>
            <text:p text:style-name="common-al">De aanvraag is getoetst zoals hierboven aangegeven. Wij hebben de aanvraag op 12 februari 2026 voor advies voorgelegd aan onderstaande partijen.</text:p>
            <text:p text:style-name="common-al">
            
          </text:p>
            <text:p text:style-name="common-al">Adviescommissie Openbare ruimte (Hierna: ACOR)</text:p>
            <text:p text:style-name="common-al">In het advies van 4 maart 2026 heeft de ACOR aangegeven niet akkoord te zijn met de gevraagde vergunning.</text:p>
            <text:p text:style-name="common-al">
            
          </text:p>
            <text:p text:style-name="common-al">In het advies heeft de ACOR aangegeven niet akkoord te gaan met de gevraagde vergunning/locatie. </text:p>
            <text:p text:style-name="common-al">De locatie hoek Spui/Grote Markt is een tijdelijke locatie voor de oliebollenkraam gedurende de periode dat het Spuiplein vanwege de herinrichting niet beschikbaar is. Na afronding van de herinrichting dient de standplaats terug te keren naar het Spuiplein. Om die reden adviseert de ACOR negatief. </text:p>
            <text:p text:style-name="common-al">
            
          </text:p>
            <text:p text:style-name="common-al">Advies wegbeheerder van het stadsdeel Centrum. </text:p>
            <text:p text:style-name="common-al">Op 6 maart 2026 heeft de wegbeheerder positief geadviseerd op het plaatsen van de oliebollenkraam op de locatie hoek Spui/Grote Marktstraat met de opmerking dat beleidsmatig dient te worden vastgesteld of het plaatsen van een oliebollenkraam op deze locatie is toegestaan.</text:p>
            <text:p text:style-name="common-al">
            
          </text:p>
            <text:p text:style-name="common-al">Voorgenomen weigering</text:p>
            <text:p text:style-name="common-al">Bij e-mail van 20 april 206 is er een voorgenomen weigering naar u verzonden. </text:p>
            <text:p text:style-name="common-al">
            
          </text:p>
            <text:p text:style-name="common-al">Zienswijze op voorgenomen weigering</text:p>
            <text:p text:style-name="common-al">Naar aanleiding van het voornemen tot weigering heeft de aanvrager op 6 mei 2026 een zienswijze ingediend. </text:p>
            <text:p text:style-name="common-al">
            
          </text:p>
            <text:p text:style-name="common-al">(geanonimiseerd) heeft het volgende in zijn zienswijze naar voren gebracht:</text:p>
            <text:p text:style-name="common-al">“de ACOR wordt geacht te oordelen over aspecten van ruimtelijke aard en niet over het te voeren beleid. Er is aangegeven dat de oliebollenstandplaats in beginsel na de herinrichting weer wordt verplaatst naar het Spuiplein. Hier is echter geen ruimte meer beschikbaar.  Ook wordt aangegeven dat er op de locatie Spuiplein geen water en riolering beschikbaar is waardoor deze plek ongeschikt is als oliebollenstandplaats. Verder is de locatie Grote Marktstraat al acht jaar verleend. Hierbij hebben zich geen problemen voorgedaan. ‘’</text:p>
            <text:p text:style-name="common-al">
            
          </text:p>
            <text:p text:style-name="common-al">2e adviesfase </text:p>
            <text:p text:style-name="common-al">Naar aanleiding van de ingediende zienswijze van (geanonimiseerd)  is de aanvraag opnieuw uitgezet bij de adviespartijen. </text:p>
            <text:p text:style-name="common-al">
            
          </text:p>
            <text:p text:style-name="common-al">2e advies van de ACOR </text:p>
            <text:p text:style-name="common-al">in het advies van 22 mei 2026 wordt er door de ACOR aangegeven een locatieonderzoek te doen naar </text:p>
            <text:p text:style-name="common-al">de plaatsing van een oliebollenkraam in de omgeving, eventueel naar de Spuiplein en Grote Marktstraat. De ACOR beschouwt de in de informele lijst met locaties voor</text:p>
            <text:p text:style-name="common-al">oliebollenkramen opgenomen locatie Spuiplein na de herinrichting van het Spuiplein minder geschikt voor de plaatsing van een oliebollenkraam. Ook de tijdens de herinrichting van het Spuiplein gebruikte alternatieve locatie Grote Marktstraat wordt, gezien de omvang en hoogte van de kraam en de gebruiksruimte ervoor en erachter en de exacte locatie in de zichtas bij de kruising Spui / Grote Marktstraat niet langer wenselijk geacht. De ACOR houdt de vergunningaanvraag voor het Spuiplein daarom ook aan.</text:p>
            <text:p text:style-name="common-al">
            
          </text:p>
            <text:p text:style-name="common-al">Aanvullend advies wegbeheerder van het stadsdeel Centrum</text:p>
            <text:p text:style-name="common-al">In het advies van 9 juli 2026 adviseert de wegbeheerder positief vanuit het oogpunt van hinder voor de omgeving en/of een inbreuk op het doelmatig onderhoud en beheer van de weg onder de voorwaarden zoals genoemd in de voorschriften.</text:p>
            <text:p text:style-name="common-al">
            
          </text:p>
            <text:p text:style-name="common-al">3e advies van de ACOR </text:p>
            <text:p text:style-name="common-al">De gewijzigde locatie is op 17 april 2026 opnieuw ter advisering opnieuw voorgelegd aan de ACOR.</text:p>
            <text:p text:style-name="common-al">
            
          </text:p>
            <text:p text:style-name="common-al">In het advies van 22 juli 2026 adviseert de ACOR positief vanuit het oogpunt uiterlijk aanzien van de openbare ruimte onder de volgende voorwaarden voor het plaatsen van een oliebollenstandplaats op de locatie Grote marktstraat/Spui in Den Haag. </text:p>
            <text:p text:style-name="common-al">
            
          </text:p>
            <text:p text:style-name="common-al">Aan welke voorwaarden moet u zich houden?</text:p>
            <text:p text:style-name="common-al">
            
          </text:p>
            <text:p text:style-name="common-al">•	Houd u aan de afmetingen - van standplaats - zoals ook in de vergunning staat.  </text:p>
            <text:p text:style-name="common-al">•	Gebruik de standplaats alleen volgens de vergunning. En door de persoon aan wie de vergunning is verleend. Tenzij toestemming is gegeven voor gebruik door een ander. </text:p>
            <text:p text:style-name="common-al">•	De vergunning is persoonlijk: de vergunninghouder moet zelf in de mobiele standplaats aanwezig zijn. </text:p>
            <text:p text:style-name="common-al">•	Houd de mobiele standplaats schoon, heel en veilig. </text:p>
            <text:p text:style-name="common-al">•	Verlaat na de verkoopperiode de locatie. En zorg voor een schone omgeving - binnen een straal van 20 meter. </text:p>
            <text:p text:style-name="common-al">•	Zorg voor een bak of mand bij de mobiele standplaats. Zodat klanten papier of afval kunnen weggooien. </text:p>
            <text:p text:style-name="common-al">•	U mag geen andere voorwerpen - bijvoorbeeld containers - bij of naast de mobiele standplaats zetten. </text:p>
            <text:p text:style-name="common-al">•	Laat na de verkoopperiode geen voorwerpen achter op de openbare weg. </text:p>
            <text:p text:style-name="common-al">•	Veroorzaak geen schade aan het wegdek. Eventuele schade is voor uw rekening. </text:p>
            <text:p text:style-name="common-al">•	Maak niet op hinderlijke wijze reclame voor uw producten (dit ter beoordeling door de politie). </text:p>
            <text:p text:style-name="common-al">•	Breng bij of aan de mobiele standplaats geen reclame aan. </text:p>
            <text:p text:style-name="common-al">•	•	Het gebruik van de gemeentegrond kan worden uitgesteld door werkzaamheden. Of door herinrichting. </text:p>
            <text:p text:style-name="common-al">•	U moet bij opzegging, beëindiging of intrekking van de vergunning de standplaats volledig ontruimen. En de locatie onbeschadigd en schoon achtergelaten. </text:p>
            <text:p text:style-name="common-al">•	Wijzigingen aanbrengen aan de mobiele standplaats mag alleen na toestemming van de gemeente. </text:p>
            <text:p text:style-name="common-al">•	Volg aanwijzingen van de politie en ambtenaren van de Dienst Stadsbeheer direct op. </text:p>
            <text:p text:style-name="common-al">•	Plaats de kraam - bij gebruik van gasflessen - volgens de afstandseisen van de Veiligheidsregio: minstens 5 meter van de dichtstbijzijnde gevel. En minstens 2 meter van de dichtstbijzijnde kraam. </text:p>
            <text:p text:style-name="common-al">•	Houd minstens 2 meter ruimte op de stoep vrij (vanaf de entree van de kraam).</text:p>
            <text:p text:style-name="common-al">•	Blijf minimaal 60 cm uit de rand van de rand van het verlaagde deel van de Grote Marktstraat.</text:p>
            <text:p text:style-name="common-al">•	Blijf minimaal 1,5 meter vanuit de entree van de tramtunnel. (Achterzijde Oliebollenkraam).</text:p>
            <text:p text:style-name="common-al">•	Er mogen maximaal drie staan tafels worden geplaatst.</text:p>
            <text:p text:style-name="common-al">•	De extra benodigde ruimte tussen 24 december 2026 en 1 januari 2027 mag alleen worden geplaatst in overleg met de wegbeheerder.</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2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45319</meta:user-defined>
    <meta:user-defined meta:name="DCTERMS.abstract">het innemen van een oliebollenstandplaats ter hoogte van Grote Marktstraat/Spui, 1-10-2026 t/m 10-1-2027</meta:user-defined>
    <dc:language>nl</dc:language>
    <meta:user-defined meta:name="OVERHEIDop.locatietype/OVERHEIDop.gebiedsmarkering">Punt</meta:user-defined>
    <meta:user-defined meta:name="DC.title">APV Vergunning - Besluiten, Spui 70, 2511 BT 's-Gravenhage</meta:user-defined>
    <meta:user-defined meta:name="OVERHEIDop.datumEindeReactietermijn">2026-09-18</meta:user-defined>
    <meta:user-defined meta:name="OVERHEIDop.terinzageleggingBG">https://www.digitale-inzage.nl/Den%20Haag/dossier/tqHAZl6CSUyRkfbWUPU98g</meta:user-defined>
    <meta:user-defined meta:name="DCTERMS.W3CDTF/DCTERMS.available">2026-08-11</meta:user-defined>
    <meta:user-defined meta:name="DCTERMS.W3CDTF/OVERHEIDop.jaargang">2026</meta:user-defined>
    <meta:user-defined meta:name="OVERHEIDop.publicationIssue">381276</meta:user-defined>
    <meta:user-defined meta:name="OVERHEIDop.GmbID/DC.identifier">gmb-2026-381276</meta:user-defined>
    <meta:user-defined meta:name="OVERHEIDop.versieInformatie"/>
  </office:meta>
</office:document-meta>
</file>