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aanplanten van een hakhoutbosje en het verleggen van een sloot De Hoeve, nabij nummer 4, kadastraal bekend gemeente Cuijk, sectie B, nummers 3388 en 69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aanplanten van een hakhoutbosje en het verleggen van een sloot</text:p>
              </text:list-item>
              <text:list-item text:style-override="id1-3-2-1-1-2-2">
                <text:number>•</text:number>
                <text:p text:style-name="al">Besluitdatum: 6 augustus 2026</text:p>
              </text:list-item>
              <text:list-item text:style-override="id1-3-2-1-1-2-3">
                <text:number>•</text:number>
                <text:p text:style-name="al">Locatie: De Hoeve, nabij nummer 4, kadastraal bekend gemeente Cuijk, sectie B, nummers 3388 en 69</text:p>
              </text:list-item>
              <text:list-item text:style-override="id1-3-2-1-1-2-4">
                <text:number>•</text:number>
                <text:p text:style-name="al">Zaaknummer: Z2026-0000349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uitvoeren van een werk of werkzaamheid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7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127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99</meta:user-defined>
    <meta:user-defined meta:name="DCTERMS.abstract">omgevingsvergunning verleend voor het aanplanten van een hakhoutbosje en het verleggen van een sloot De Hoeve, nabij nummer 4, kadastraal bekend gemeente Cuijk, sectie B, nummers 3388 en 69 </meta:user-defined>
    <dc:language>nl</dc:language>
    <meta:user-defined meta:name="OVERHEIDop.locatietype/OVERHEIDop.gebiedsmarkering">Vlak</meta:user-defined>
    <meta:user-defined meta:name="DC.title">omgevingsvergunning verleend voor het aanplanten van een hakhoutbosje en het verleggen van een sloot De Hoeve, nabij nummer 4, kadastraal bekend gemeente Cuijk, sectie B, nummers 3388 en 69</meta:user-defined>
    <meta:user-defined meta:name="OVERHEIDop.datumEindeReactietermijn">2026-09-17</meta:user-defined>
    <meta:user-defined meta:name="OVERHEIDop.terinzageleggingBG">https://jeleefomgeving.nl/inzien/826458385/2043b3c5-06fc-45d7-8982-0b5a216fb5d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275</meta:user-defined>
    <meta:user-defined meta:name="OVERHEIDop.GmbID/DC.identifier">gmb-2026-381275</meta:user-defined>
    <meta:user-defined meta:name="OVERHEIDop.versieInformatie"/>
  </office:meta>
</office:document-meta>
</file>