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om alcohol te mogen schenken ter gelegenheid van het voor het evenement VrijMiBo Hoevelaken op 28 augustus 2026 en Dorpsdag Hoevelaken op 29 augustus 2026 te Hoevelaken</text:p>
      <text:section text:name="zakelijke-mededeling_id1-3-2" text:style-name="zakelijke-mededeling">
        <text:section text:name="zakelijke-mededeling-tekst_id1-3-2-1" text:style-name="zakelijke-mededeling-tekst">
          <text:section text:name="tekst_id1-3-2-1-1" text:style-name="tekst">
            <text:p text:style-name="common-al">Op grond van artikel 35 van de Alcoholwet is er op 24 juli 2026 een ontheffing (met kenmerk: 2138433) verleend om alcohol te mogen schenken ter gelegenheid van het voor het evenement VrijMiBo Hoevelaken op vrijdag 28 augustus 2026 van 16:00 uur tot 22:00 uur en Dorpsdag Hoevelaken op zaterdag 29 augustus 2026 van 12:00 uur tot 23:30 uur. </text:p>
            <text:p text:style-name="common-al">
            <text:span text:style-name="nadrukvet">Documenten opvragen</text:span>
          </text:p>
            <text:p text:style-name="common-al">U kunt bij de gemeente Nijkerk de documenten met informatie over de ontheff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26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6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6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138433</meta:user-defined>
    <dc:language>nl</dc:language>
    <meta:user-defined meta:name="OVERHEIDop.locatietype/OVERHEIDop.gebiedsmarkering">Woonplaats</meta:user-defined>
    <meta:user-defined meta:name="DC.title">Ontheffing voor om alcohol te mogen schenken ter gelegenheid van het voor het evenement VrijMiBo Hoevelaken op 28 augustus 2026 en Dorpsdag Hoevelaken op 29 augustus 2026 te Hoevelaken</meta:user-defined>
    <meta:user-defined meta:name="DCTERMS.W3CDTF/DCTERMS.available">2026-08-11</meta:user-defined>
    <meta:user-defined meta:name="DCTERMS.W3CDTF/OVERHEIDop.jaargang">2026</meta:user-defined>
    <meta:user-defined meta:name="OVERHEIDop.publicationIssue">381266</meta:user-defined>
    <meta:user-defined meta:name="OVERHEIDop.GmbID/DC.identifier">gmb-2026-381266</meta:user-defined>
    <meta:user-defined meta:name="OVERHEIDop.versieInformatie"/>
  </office:meta>
</office:document-meta>
</file>