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Poldersweegje 3, 3247KE Dirk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een besluit genomen op de aanvraag met zaaknummer Z2026-00317 voor een omgevingsvergunning betreffende het legaliseren van het realiseren van een kleinschalige streekwinkel op locatie Poldersweegje 3, 3247KE Dirks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12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317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Poldersweegje 3, 3247KE Dirkslan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63</meta:user-defined>
    <meta:user-defined meta:name="OVERHEIDop.GmbID/DC.identifier">gmb-2026-381263</meta:user-defined>
    <meta:user-defined meta:name="OVERHEIDop.versieInformatie"/>
  </office:meta>
</office:document-meta>
</file>