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evenement VrijMiBo Hoevelaken op 28 augustus 2026 en Dorpsdag Hoevelaken op 29 augustus 2026 te Hoevelaken</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24 juli 2026 een evenementenvergunning (met kenmerk 2131880) verleend voor het evenement VrijMiBo Hoevelaken op vrijdag 28 augustus 2026 van 16:00 uur tot 22:00 uur en Dorpsdag Hoevelaken op zaterdag 29 augustus 2026 van 10:00 uur tot 23:30 uur. </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26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6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131880</meta:user-defined>
    <dc:language>nl</dc:language>
    <meta:user-defined meta:name="OVERHEIDop.locatietype/OVERHEIDop.gebiedsmarkering">Woonplaats</meta:user-defined>
    <meta:user-defined meta:name="DC.title">Toestemming voor het evenement VrijMiBo Hoevelaken op 28 augustus 2026 en Dorpsdag Hoevelaken op 29 augustus 2026 te Hoevelaken</meta:user-defined>
    <meta:user-defined meta:name="DCTERMS.W3CDTF/DCTERMS.available">2026-08-11</meta:user-defined>
    <meta:user-defined meta:name="DCTERMS.W3CDTF/OVERHEIDop.jaargang">2026</meta:user-defined>
    <meta:user-defined meta:name="OVERHEIDop.publicationIssue">381262</meta:user-defined>
    <meta:user-defined meta:name="OVERHEIDop.GmbID/DC.identifier">gmb-2026-381262</meta:user-defined>
    <meta:user-defined meta:name="OVERHEIDop.versieInformatie"/>
  </office:meta>
</office:document-meta>
</file>