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Zomerterras van vrijdag 14 tot en met zondag 30 augustus 2026 aan Oranjepark te Vlaardin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Vlaardingen maakt bekend dat hij een evenementenvergunning heeft verleend voor de volgende aanvraag op grond van de Algemene Plaatselijke Verordening Vlaardingen 2019:</text:p>
            <text:p text:style-name="common-al">Voor:  Zomerterras</text:p>
            <text:p text:style-name="common-al">Datum:  Vrijdag 14 t/m zondag 30 augustus 2026</text:p>
            <text:p text:style-name="common-al">Tijd:  Zie programma voor de actuele tijden</text:p>
            <text:p text:style-name="common-al">Locatie:  Oranjepark</text:p>
            <text:p text:style-name="common-al">Activiteiten:  Multidisciplinair festival voor podiumkunsten, kunst en creatieve activiteiten in de openlucht. </text:p>
            <text:p text:style-name="common-al">Aantal bezoekers drukste moment:  Max 5000</text:p>
            <text:p text:style-name="last-al">Belanghebbenden kunnen binnen 6 weken bezwaar indienen bij de burgemeester van Vlaardingen. Neem hiervoor contact op met het team Openbare Orde &amp; Veiligheid via 010 248 4000 of <text:a xlink:href="mailto:bijzonderewetten@vlaardingen.nl" xlink:type="simple">bijzonderewetten@vlaardingen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8126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6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6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Vlaardingen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Gemeente</meta:user-defined>
    <meta:user-defined meta:name="DC.title">Toestemming voor het Zomerterras van vrijdag 14 tot en met zondag 30 augustus 2026 aan Oranjepark te Vlaardin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261</meta:user-defined>
    <meta:user-defined meta:name="OVERHEIDop.GmbID/DC.identifier">gmb-2026-381261</meta:user-defined>
    <meta:user-defined meta:name="OVERHEIDop.versieInformatie"/>
  </office:meta>
</office:document-meta>
</file>