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omanstraat 53-H 1075P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bouwkundig splitsen van een woning met huisgebonden beroep/bedrijf, gelegen op de eerste en tweede verdieping, tot twee zelfstandige woningen.</text:p>
            <text:p text:style-name="common-al">Zaakadres: Lomanstraat 53-H 1075PV Amsterdam</text:p>
            <text:p text:style-name="common-al">Datum ontvangst: 03-06-2026</text:p>
            <text:p text:style-name="common-al">Zaaknummer: Z2026-024218</text:p>
            <text:p text:style-name="common-al">DSO-nummer: 202606030115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125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5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5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4218</meta:user-defined>
    <meta:user-defined meta:name="DCTERMS.abstract">Het bouwkundig splitsen van een woning met huisgebonden beroep/bedrijf, gelegen op de eerste en tweede verdieping, tot twee zelfstandige woningen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Lomanstraat 53-H 1075PV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57</meta:user-defined>
    <meta:user-defined meta:name="OVERHEIDop.GmbID/DC.identifier">gmb-2026-381257</meta:user-defined>
    <meta:user-defined meta:name="OVERHEIDop.versieInformatie"/>
  </office:meta>
</office:document-meta>
</file>