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office:automatic-styles>
  <office:body>
    <office:text>
      <text:p text:style-name="new_page_staatscourant"/>
      <text:p text:style-name="single-kop-titel">Voornemen van de gemeente om een recht van opstal op gemeentegrond te vesti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Waalwijk (‘de gemeente’) heeft het voornemen om een recht van opstal te laten vestigen voor het leggen van een directe kabel op het perceel grond aan de Van Hilststraat te Waalwijk.  </text:p>
            <text:p text:style-name="al"/>
            <text:p text:style-name="al">Het recht van opstal betreft het volgende perceel grond: </text:p>
            <text:p text:style-name="al"/>
            <text:list text:style-name="id1-3-2-2-1-6">
              <text:list-item text:style-override="id1-3-2-2-1-6-1">
                <text:number>-</text:number>
                <text:p text:style-name="al">Het perceel plaatselijk bekend als Van Hilststraat te Waalwijk, kadastraal bekend gemeente Waalwijk, sectie L, nummer 969.</text:p>
                <text:p text:style-name="al"/>
              </text:list-item>
            </text:list>
            <text:p text:style-name="al">
            <text:span text:style-name="nadrukvet">Motivering</text:span>
          </text:p>
            <text:p text:style-name="al">Naar het oordeel van de gemeente is de huurder van de belendende percelen de enige serieuze gegadigde die in aanmerking komt voor de voorgenomen vestiging van het opstalrecht.</text:p>
            <text:p text:style-name="al"/>
            <text:p text:style-name="al">De opstalhouder is huurder van de belendende percelen van de betreffende locatie en heeft de gemeente benaderd voor het exploiteren van een directe kabel waarmee locatie Van Hilststraat 21 wordt verbonden met locatie Van Hilststraat 23 en deze laatste locatie van stroom kan worden voorzien door opstalhouder. Aangezien het verbinden van beide percelen enkel mogelijk is via gemeentegrond is het niet voorstelbaar dat andere gegadigden in aanmerking wensen te komen voor dit recht van opstal.</text:p>
            <text:p text:style-name="al"/>
            <text:p text:style-name="al">
            <text:span text:style-name="nadrukvet">Vervaltermijn</text:span>
          </text:p>
            <text:p text:style-name="al">Indien u zich niet kunt verenigen met deze gronduitgifte door de gemeente omdat u meent daarvoor zelf als gegadigde in aanmerking te komen, dan kunt u uiterlijk binnen een termijn van 20 kalenderdagen na publicatiedatum een kort geding procedure aanhangig maken bij de bevoegde voorzieningenrechter. Doet u dit, da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grondzaken@waalwijk.nl" xlink:type="simple">grondzaken@waalwijk.nl</text:a> te verzenden.</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12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wijk</meta:user-defined>
    <meta:user-defined meta:name="OVERHEID.Informatietype/DC.type">officiële publicatie</meta:user-defined>
    <meta:user-defined meta:name="OVERHEIDop.Rubriek/DC.type">overige overheidsinformatie</meta:user-defined>
    <meta:user-defined meta:name="OVERHEID.Gemeente/OVERHEID.authority">Waalwijk</meta:user-defined>
    <meta:user-defined meta:name="OVERHEID.Gemeente/DCTERMS.publisher">Waalwijk</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oornemen van de gemeente om een recht van opstal op gemeentegrond te vestigen</meta:user-defined>
    <meta:user-defined meta:name="DCTERMS.W3CDTF/DCTERMS.available">2026-08-12</meta:user-defined>
    <meta:user-defined meta:name="DCTERMS.W3CDTF/OVERHEIDop.jaargang">2026</meta:user-defined>
    <meta:user-defined meta:name="OVERHEIDop.publicationIssue">381253</meta:user-defined>
    <meta:user-defined meta:name="OVERHEIDop.GmbID/DC.identifier">gmb-2026-381253</meta:user-defined>
    <meta:user-defined meta:name="OVERHEIDop.versieInformatie"/>
  </office:meta>
</office:document-meta>
</file>