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Binnensingel buurtbarbecue op zaterdag 12 september 2026 aan Schiedamseweg 53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 Binnensingel buurtbarbecue</text:p>
            <text:p text:style-name="common-al">Datum:  Zaterdag 12 september 2026</text:p>
            <text:p text:style-name="common-al">Tijd:  13.00 uur – 17.00 uur</text:p>
            <text:p text:style-name="common-al">Locatie: Schiedamseweg 53</text:p>
            <text:p text:style-name="common-al">Activiteiten:  Een cultureel festival met muziek, dans, (jeugd)theater, lokaaltent, hapjes en drankjes voor een door bewoners uit de wijk.</text:p>
            <text:p text:style-name="common-al">Aantal bezoekers drukste moment:  1000, maximaal 400 tegelijk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12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de Binnensingel buurtbarbecue op zaterdag 12 september 2026 aan Schiedamseweg 53 te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52</meta:user-defined>
    <meta:user-defined meta:name="OVERHEIDop.GmbID/DC.identifier">gmb-2026-381252</meta:user-defined>
    <meta:user-defined meta:name="OVERHEIDop.versieInformatie"/>
  </office:meta>
</office:document-meta>
</file>