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Noordeinde, 2514 GP 's-Gravenhage, Nobelstraat, 2513 BD 's-Gravenhage, Grote Markt, 2511 BG 's-Gravenhage, Bierkade, 2512 AB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PrinsjesNach 2026 op 14 september 2026</text:p>
            <text:p text:style-name="common-al"/>
            <text:p text:style-name="common-al">Ons kenmerk: VTH2026-64030</text:p>
            <text:p text:style-name="common-al">
            
          </text:p>
            <text:p text:style-name="common-al">
            <text:span text:style-name="nadrukvet">
              <text:span text:style-name="nadrukcur">Stadsdeel:</text:span>
            </text:span>
          </text:p>
            <text:p text:style-name="common-al">Centrum     </text:p>
            <text:p text:style-name="common-al">
            
          </text:p>
            <text:p text:style-name="common-al">
            <text:span text:style-name="nadrukvet">
              <text:span text:style-name="nadrukcur">Locatie(s):</text:span>
            </text:span>
          </text:p>
            <text:p text:style-name="common-al">Noordeinde, 2514 GP 's-Gravenhage, Nobelstraat, 2513 BD 's-Gravenhage, Molenstraat, 2513 BK 's-Gravenhage, Grote Markt, 2511 BG 's-Gravenhage, Schoolstraat, 2511 AW 's-Gravenhage, Papestraat, 2513 AV 's-Gravenhage, Prinsestraat, 2513 CA 's-Gravenhage, Kerkplein, 2513 AZ 's-Gravenhage, Bierkade, 2512 AB 's-Gravenhage</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24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4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4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4030</meta:user-defined>
    <meta:user-defined meta:name="DCTERMS.abstract">B - PrinsjesNach 2026 op 14 september 202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Evenementenvergunning - Aanvraag evenement klein, Noordeinde, 2514 GP 's-Gravenhage, Nobelstraat, 2513 BD 's-Gravenhage, Grote Markt, 2511 BG 's-Gravenhage, Bierkade, 2512 AB 's-Gravenhage</meta:user-defined>
    <meta:user-defined meta:name="DCTERMS.W3CDTF/DCTERMS.available">2026-08-11</meta:user-defined>
    <meta:user-defined meta:name="DCTERMS.W3CDTF/OVERHEIDop.jaargang">2026</meta:user-defined>
    <meta:user-defined meta:name="OVERHEIDop.publicationIssue">381248</meta:user-defined>
    <meta:user-defined meta:name="OVERHEIDop.GmbID/DC.identifier">gmb-2026-381248</meta:user-defined>
    <meta:user-defined meta:name="OVERHEIDop.versieInformatie"/>
  </office:meta>
</office:document-meta>
</file>