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Binnensingel buurtbarbecue op zaterdag 5 september 2026 aan Binnensingel 37 tot en met 59 te Vlaarding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Vlaardingen maakt bekend dat hij een evenementenvergunning heeft verleend voor de volgende aanvraag op grond van de Algemene Plaatselijke Verordening Vlaardingen 2019:</text:p>
            <text:p text:style-name="common-al">Voor: Binnensingel buurtbarbecue</text:p>
            <text:p text:style-name="common-al">Datum:  Zaterdag 5 september 2026</text:p>
            <text:p text:style-name="common-al">Tijd:  16.00 uur – 23.00 uur</text:p>
            <text:p text:style-name="common-al">Locatie:  Binnensingel 37 t/m 59</text:p>
            <text:p text:style-name="common-al">Activiteiten:  Een barbecue met de buren aan de Binnensingel met </text:p>
            <text:p text:style-name="common-al"> achtergrondmuziek.</text:p>
            <text:p text:style-name="common-al">Aantal bezoekers drukste moment:  100</text:p>
            <text:p text:style-name="last-al">Belanghebbenden kunnen binnen 6 weken bezwaar indienen bij de burgemeester van Vlaardingen. Neem hiervoor contact op met het team Openbare Orde &amp; Veiligheid via 010 248 4000 of <text:a xlink:href="mailto:bijzonderewetten@vlaardingen.nl" xlink:type="simple">bijzonderewetten@vlaardingen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3812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2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Vlaardingen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de Binnensingel buurtbarbecue op zaterdag 5 september 2026 aan Binnensingel 37 tot en met 59 te Vlaardin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247</meta:user-defined>
    <meta:user-defined meta:name="OVERHEIDop.GmbID/DC.identifier">gmb-2026-381247</meta:user-defined>
    <meta:user-defined meta:name="OVERHEIDop.versieInformatie"/>
  </office:meta>
</office:document-meta>
</file>